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office:automatic-styles>
  <office:body>
    <office:text>
      <text:p text:style-name="new_page_staatscourant"/>
      <text:p text:style-name="single-kop-titel">Bekendmaken voornemen tot uitgifte van grond in erfpacht aan Tennis en Padelcentrum Daalmeer, Klaas Bootpad 4-6 te Alkmaar</text:p>
      <text:section text:name="zakelijke-mededeling_id1-3-2" text:style-name="zakelijke-mededeling">
        <text:section text:name="zakelijke-mededeling-tekst_id1-3-2-1" text:style-name="zakelijke-mededeling-tekst">
          <text:section text:name="tekst_id1-3-2-1-1" text:style-name="tekst">
            <text:p text:style-name="common-al">De gemeente Alkmaar maakt hierbij, gelet op het arrest van de Hoge Raad van 26 november 2021 (Didamarrest), bekend dat zij voornemens is om een perceel gemeentegrond voor 20 jaar in erfpacht uit te geven aan Tennis- en Padelcentrum Daalmeer (verder: TPC Daalmeer) in Alkmaar voor het realiseren van een padelhal. </text:p>
            <text:p text:style-name="common-al">Het betreft het perceel gemeentegrond, gelegen aan het adres Klaas Bootpad 4-6- te Alkmaar kadastraal bekend gemeente Alkmaar, sectie I, nr. 5612.</text:p>
            <text:p text:style-name="common-al">De gemeente Alkmaar is van mening dat voor deze uitgifte in erfpacht TPC Daalmeer de enige  serieuze gegadigde is die in aanmerking komt en baseert dit  op de volgende objectieve, toetsbare en redelijke criteria:</text:p>
            <text:list text:style-name="id1-3-2-1-1-4">
              <text:list-item text:style-override="id1-3-2-1-1-4-1">
                <text:number>-</text:number>
                <text:p text:style-name="al">Er vindt een herinrichting plaats van de sportaccommodatie van Celeritas (Korfbal/Petanque) en TPC Daalmeer aan het Klaas Bootpad in Daalmeer. </text:p>
              </text:list-item>
              <text:list-item text:style-override="id1-3-2-1-1-4-2">
                <text:number>-</text:number>
                <text:p text:style-name="al">Met de betrokken verenigingen is overeenstemming  bereikt over de nieuwe inrichting van het sportcomplex waardoor er ruimte ontstaat voor de realisatie van een padelhal. Zonder overeenstemming tussen partijen kan deze nieuwe inrichting niet tot stand komen en kan de padelhal niet worden gerealiseerd.  </text:p>
              </text:list-item>
              <text:list-item text:style-override="id1-3-2-1-1-4-3">
                <text:number>-</text:number>
                <text:p text:style-name="al">TPC Daalmeer mag deze padelhal alleen realiseren ten behoeve van  maatschappelijk sportgebruik. </text:p>
              </text:list-item>
              <text:list-item text:style-override="id1-3-2-1-1-4-4">
                <text:number>-</text:number>
                <text:p text:style-name="al">TPC Daalmeer gaat deze padelhal voor eigen rekening en risico realiseren en gaat voor de uitgifte in erfpacht een markconforme canon betalen;;.</text:p>
              </text:list-item>
              <text:list-item text:style-override="id1-3-2-1-1-4-5">
                <text:number>-</text:number>
                <text:p text:style-name="al">De aangrenzende tennishal en tennisvelden zijn ook in erfpacht uitgegeven aan TPC Daalmeer. Door ook het perceel voor de padelhal aan TPC Daalmeer in erfpacht uit te geven ontstaat één samenhangend juridisch regime voor de tennis- en padelvoorzieningen op deze locatie. Dit draagt bij aan een doelmatig en eenduidig beheer van het sportcomplex en voorkomt versnippering van gebruik, beheer en verantwoordelijkheden.</text:p>
              </text:list-item>
              <text:list-item text:style-override="id1-3-2-1-1-4-6">
                <text:number>-</text:number>
                <text:p text:style-name="al">De  te realiseren padelhal vormt een functionele en ruimtelijke uitbreiding van de bestaande tennis- en padelvoorzieningen van TPC Daalmeer op hetzelfde sportcomplex. Daarmee is de uitgifte direct verbonden met het bestaande gebruik van deze locatie door TPC Daalmeer.</text:p>
              </text:list-item>
            </text:list>
            <text:p text:style-name="common-al">Resumerend is de gemeente Alkmaar op grond van deze objectieve, toetsbare en redelijke criteria van oordeel dat alleen TPC Daalmeer voor het in erfpacht uit te geven perceel in aanmerking komt voor het realiseren van een padelhal voor maatschappelijk sportgebruik. </text:p>
            <text:p text:style-name="common-al">Reageren </text:p>
            <text:p text:style-name="common-al">Bent u het niet eens met dit voornemen tot uitgifte in erfpacht, omdat u van mening bent ook als  serieuze gegadigde in aanmerking te komen voor dit in erfpacht uit te geven perceel, dient u  dit uiterlijk binnen een termijn van twintig (20) kalenderdagen na de datum van publicatie van deze bekendmaking gemotiveerd schriftelijk kenbaar te maken bij de gemeente Alkmaar. Deze termijn merken wij aan als vervaltermijn. Indien na afloop van deze termijn geen (tijdige) en gemotiveerde reacties zijn ontvangen, zal de gemeente overgaan tot de uitgifte in erfpacht van het betreffende perceel grond. </text:p>
            <text:p text:style-name="common-al">Reacties kunnen worden verstuurd naar:</text:p>
            <text:p text:style-name="common-al">Gemeente Alkmaar</text:p>
            <text:p text:style-name="common-al">Ter attentie van de Vakgroep Vastgoed en Gronden</text:p>
            <text:p text:style-name="common-al">Postbus 53</text:p>
            <text:p text:style-name="common-al">1800 BC ALKMAAR</text:p>
            <text:p text:style-name="common-al">En/of per e-mail naar VGroot@alkmaar.nl</text:p>
            <text:p text:style-name="last-al">Onder vermelding van uitgifte grond in erfpacht voor het oprichten van een padelhal op het complex van TPC Daalmeer, Klaas Bootpad 4-6 te Alkm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634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4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4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Perceel</meta:user-defined>
    <meta:user-defined meta:name="DC.title">Bekendmaken voornemen tot uitgifte van grond in erfpacht aan Tennis en Padelcentrum Daalmeer, Klaas Bootpad 4-6 te Alkmaar</meta:user-defined>
    <meta:user-defined meta:name="DCTERMS.W3CDTF/DCTERMS.available">2026-08-25</meta:user-defined>
    <meta:user-defined meta:name="DCTERMS.W3CDTF/OVERHEIDop.jaargang">2026</meta:user-defined>
    <meta:user-defined meta:name="OVERHEIDop.publicationIssue">396349</meta:user-defined>
    <meta:user-defined meta:name="OVERHEIDop.GmbID/DC.identifier">gmb-2026-396349</meta:user-defined>
    <meta:user-defined meta:name="OVERHEIDop.versieInformatie"/>
  </office:meta>
</office:document-meta>
</file>