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penbare besluiten uit vergadering burgemeester en wethoud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Bladel hebben in de vergadering van <text:span text:style-name="nadrukvet">14 juli 2026</text:span> de volgende besluiten genomen:</text:p>
            <text:list text:style-name="id1-3-2-1-1-2">
              <text:list-item text:style-override="id1-3-2-1-1-2-1">
                <text:number>1.</text:number>
                <text:p text:style-name="al">
                <text:span text:style-name="nadrukvet"> Aanwijzingsbesluit heffingsambtenaar </text:span>
              </text:p>
                <text:list text:style-name="id1-3-2-1-1-2-1-3">
                  <text:list-item text:style-override="id1-3-2-1-1-2-1-3-1">
                    <text:number>1.</text:number>
                    <text:p text:style-name="al"> De Medewerker belastingen wordt aangewezen als heffingsambtenaar;</text:p>
                  </text:list-item>
                  <text:list-item text:style-override="id1-3-2-1-1-2-1-3-2">
                    <text:number>2.</text:number>
                    <text:p text:style-name="al"> De Teamleider bedrijfsvoering en het Afdelingshoofd dienstverlening en bedrijfsvoering wordt aangewezen als plaatsvervangend heffingsambtenaar;</text:p>
                  </text:list-item>
                  <text:list-item text:style-override="id1-3-2-1-1-2-1-3-3">
                    <text:number>3.</text:number>
                    <text:p text:style-name="al"> Het huidige ‘aanwijzingsbesluit heffingsambtenaar’ wordt ingetrokken.</text:p>
                  </text:list-item>
                </text:list>
              </text:list-item>
              <text:list-item text:style-override="id1-3-2-1-1-2-2">
                <text:number>2.</text:number>
                <text:p text:style-name="al">
                <text:span text:style-name="nadrukvet"> Tijdelijke werkwijze sociale urgentie uitstroom uit instellingen </text:span>
              </text:p>
                <text:p text:style-name="al">Vastgesteld.</text:p>
              </text:list-item>
              <text:list-item text:style-override="id1-3-2-1-1-2-3">
                <text:number>3.</text:number>
                <text:p text:style-name="al">
                <text:span text:style-name="nadrukvet"> Regeling rechtspositie burgemeester en wethouders Bladel 2026</text:span>
              </text:p>
                <text:p text:style-name="al">Geactualiseerde regeling vastgesteld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63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Bladel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Openbare besluiten uit vergadering burgemeester en wethouder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347</meta:user-defined>
    <meta:user-defined meta:name="OVERHEIDop.GmbID/DC.identifier">gmb-2026-396347</meta:user-defined>
    <meta:user-defined meta:name="OVERHEIDop.versieInformatie"/>
  </office:meta>
</office:document-meta>
</file>