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urloostraat 22-4 1078JA Amsterdam, Deurloostraat 24-4 1078J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uitbouw met dakterras op de vijfde verdieping</text:p>
            <text:p text:style-name="common-al">Zaakadres: Deurloostraat 22-4 1078JA Amsterdam, Deurloostraat 24-4 1078JA Amsterdam</text:p>
            <text:p text:style-name="common-al">Datum ontvangst: 13-08-2026</text:p>
            <text:p text:style-name="common-al">Zaaknummer: Z2026-035997</text:p>
            <text:p text:style-name="common-al">DSO-nummer: 202608130009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34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997</meta:user-defined>
    <meta:user-defined meta:name="DCTERMS.abstract">realiseren van een dakuitbouw met dakterras op de vijfde verdiep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eurloostraat 22-4 1078JA Amsterdam, Deurloostraat 24-4 1078JA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46</meta:user-defined>
    <meta:user-defined meta:name="OVERHEIDop.GmbID/DC.identifier">gmb-2026-396346</meta:user-defined>
    <meta:user-defined meta:name="OVERHEIDop.versieInformatie"/>
  </office:meta>
</office:document-meta>
</file>