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tijdelijk aanleggen van parkeerplaatsen ten behoeve van de uitvoering van de dijkversterking Zwolle-Olst - project UT6 tot eind 2034, Herxen (naast nummer) 1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Herxen (naast nummer) 1 Wijhe</text:p>
            <text:p text:style-name="common-al">
            <text:span text:style-name="nadrukvet">Zaakomschrijving:</text:span> het tijdelijk aanleggen van parkeerplaatsen ten behoeve van de uitvoering van de dijkversterking Zwolle-Olst - project UT6 tot eind 2034</text:p>
            <text:p text:style-name="common-al">
            <text:span text:style-name="nadrukvet">Zaaknummer:</text:span> 1773ESUITE35150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Werk, niet zijnde bouwwerk, of werkzaamheid uitvoere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35150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3515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963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773ESUITE351502026</meta:user-defined>
    <meta:user-defined meta:name="DCTERMS.abstract">het tijdelijk aanleggen van parkeerplaatsen ten behoeve van de uitvoering van de dijkversterking Zwolle-Olst - project UT6 tot eind 2034</meta:user-defined>
    <dc:language>nl</dc:language>
    <meta:user-defined meta:name="OVERHEIDop.locatietype/OVERHEIDop.gebiedsmarkering">Vlak</meta:user-defined>
    <meta:user-defined meta:name="DC.title">Verleende omgevingsvergunning, het tijdelijk aanleggen van parkeerplaatsen ten behoeve van de uitvoering van de dijkversterking Zwolle-Olst - project UT6 tot eind 2034, Herxen (naast nummer) 1 Wijhe</meta:user-defined>
    <meta:user-defined meta:name="DCTERMS.W3CDTF/DCTERMS.available">2026-08-21</meta:user-defined>
    <meta:user-defined meta:name="DCTERMS.W3CDTF/OVERHEIDop.jaargang">2026</meta:user-defined>
    <meta:user-defined meta:name="OVERHEIDop.publicationIssue">396344</meta:user-defined>
    <meta:user-defined meta:name="OVERHEIDop.GmbID/DC.identifier">gmb-2026-396344</meta:user-defined>
    <meta:user-defined meta:name="OVERHEIDop.versieInformatie"/>
  </office:meta>
</office:document-meta>
</file>