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Keizersgracht 437 1017D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beglazing en herstellen van de gevel ten behoeve van de woningen</text:p>
            <text:p text:style-name="common-al">Besluit: verleend</text:p>
            <text:p text:style-name="common-al">Besluit verzonden op: 17-08-2026</text:p>
            <text:p text:style-name="common-al">Zaakadres: Keizersgracht 437 1017DJ Amsterdam</text:p>
            <text:p text:style-name="common-al">Zaaknummer: Z2026-026736</text:p>
            <text:p text:style-name="common-al">DSO-nummer: 2026061800167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26736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7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34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4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4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6736</meta:user-defined>
    <meta:user-defined meta:name="DCTERMS.abstract">vervangen van beglazing en herstellen van de gevel ten behoeve van de woning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Keizersgracht 437 1017DJ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343</meta:user-defined>
    <meta:user-defined meta:name="OVERHEIDop.GmbID/DC.identifier">gmb-2026-396343</meta:user-defined>
    <meta:user-defined meta:name="OVERHEIDop.versieInformatie"/>
  </office:meta>
</office:document-meta>
</file>