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2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2-1-3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2-1-3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2-1-3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2-1-3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2-1-3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1-1-2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2-2-5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2-2-5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2-2-5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Openbare besluiten uit vergadering burgemeester en wethouder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Burgemeester en wethouders van Bladel hebben in de vergadering van <text:span text:style-name="nadrukvet">21 juli 2026</text:span> de volgende besluiten genomen:</text:p>
            <text:list text:style-name="id1-3-2-1-1-2">
              <text:list-item text:style-override="id1-3-2-1-1-2-1">
                <text:number>1.</text:number>
                <text:p text:style-name="al">
                <text:span text:style-name="nadrukvet">Actualisatie Bodemkwaliteitskaarten </text:span>
              </text:p>
                <text:list text:style-name="id1-3-2-1-1-2-1-3">
                  <text:list-item text:style-override="id1-3-2-1-1-2-1-3-1">
                    <text:number>1.</text:number>
                    <text:p text:style-name="al"> De wordt voorgesteld de geactualiseerde bodemkwaliteitskaart 2026 van de gemeente Bladel vast te stellen en de bodemkwaliteitskaart uit 2020 (vastgesteld in 2021) in te trekken;</text:p>
                  </text:list-item>
                  <text:list-item text:style-override="id1-3-2-1-1-2-1-3-2">
                    <text:number>2.</text:number>
                    <text:p text:style-name="al"> De raad wordt voorgesteld de geactualiseerde bodemkwaliteitskaarten van de gemeente Eersel, Reusel-De Mierden en Oirschot te erkennen en de bodemkwaliteitskaarten uit 2020 niet meer van toepassing te verklaren.</text:p>
                  </text:list-item>
                  <text:list-item text:style-override="id1-3-2-1-1-2-1-3-3">
                    <text:number>3.</text:number>
                    <text:p text:style-name="al"> De raad wordt voorgesteld de bodemkwaliteitskaart PFAS (2020, vastgesteld in 2021) in te trekken;</text:p>
                  </text:list-item>
                  <text:list-item text:style-override="id1-3-2-1-1-2-1-3-4">
                    <text:number>4.</text:number>
                    <text:p text:style-name="al"> De raad wordt voorgesteld de volgende actualisaties van bodemkwaliteitskaarten, de vaststelling en erkenning van de eigen kaart en de kaarten van andere gemeenten te mandateren aan het college van B&amp;W.</text:p>
                  </text:list-item>
                </text:list>
              </text:list-item>
              <text:list-item text:style-override="id1-3-2-1-1-2-2">
                <text:number>2.</text:number>
                <text:p text:style-name="al">
                <text:span text:style-name="nadrukvet">Machtigingsbesluit voor het verwerken van publiek toegankelijke bronnen door medewerkers van RIEC Oost-Brabant</text:span>
              </text:p>
                <text:p text:style-name="al">Omdat zowel het college van B&amp;W als de burgemeester op grond van de Wet gegevensverwerking door samenwerkingsverbanden (Wgs) zijn aangewezen als deelnemers aan het RIEC-samenwerkingsverband, dienen beiden een besluit te nemen binnen hun eigen bevoegdheid.</text:p>
                <text:p text:style-name="al">Besloten wordt om:</text:p>
                <text:list text:style-name="id1-3-2-1-1-2-2-5">
                  <text:list-item text:style-override="id1-3-2-1-1-2-2-5-1">
                    <text:number>1.</text:number>
                    <text:p text:style-name="al"> medewerkers van het RIEC Oost-Brabant te machtigen tot het raadplegen en verwerken van gegevens uit publiek toegankelijke bronnen voor de uitvoering van RIEC-werkzaamheden;</text:p>
                  </text:list-item>
                  <text:list-item text:style-override="id1-3-2-1-1-2-2-5-2">
                    <text:number>2.</text:number>
                    <text:p text:style-name="al"> het machtigingsbesluit te laten ondertekenen door zowel het college van B&amp;W als de burgemeester, ieder voor zover het zijn eigen bevoegdheden betreft.</text:p>
                  </text:list-item>
                </text:list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ladel</text:p>
            </table:table-cell>
            <table:table-cell office:value-type="string" table:style-name="header.C">
              <text:p text:style-name="headerright"><text:span text:style-name="nr">Nr. 396337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33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33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oorlichting-Web-ZM/4.8/xml/MC-DRP-Voorlichting-Web-ZM.xml</meta:user-defined>
    <meta:user-defined meta:name="OVERHEID.Gemeente/DC.creator">Bladel</meta:user-defined>
    <meta:user-defined meta:name="OVERHEID.Informatietype/DC.type">officiële publicatie</meta:user-defined>
    <meta:user-defined meta:name="OVERHEID.Gemeente/DCTERMS.publisher">Bladel</meta:user-defined>
    <meta:user-defined meta:name="OVERHEID.Gemeente/OVERHEID.authority">Bladel</meta:user-defined>
    <meta:user-defined meta:name="OVERHEID.TaxonomieBeleidsagendaDecentraal/OVERHEID.category">Bestuur | Organisatie en beleid</meta:user-defined>
    <meta:user-defined meta:name="OVERHEIDop.Rubriek/DC.type">vergadering of stuk van het bestuur</meta:user-defined>
    <dc:language>nl</dc:language>
    <meta:user-defined meta:name="OVERHEIDop.locatietype/OVERHEIDop.gebiedsmarkering">Gemeente</meta:user-defined>
    <meta:user-defined meta:name="DC.title">Openbare besluiten uit vergadering burgemeester en wethouders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6337</meta:user-defined>
    <meta:user-defined meta:name="OVERHEIDop.GmbID/DC.identifier">gmb-2026-396337</meta:user-defined>
    <meta:user-defined meta:name="OVERHEIDop.versieInformatie"/>
  </office:meta>
</office:document-meta>
</file>