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DirkHuizingastraati10047e55-2100-482b-808c-7afb101be01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6-16">
      <text:list-level-style-bullet text:bullet-char="-" text:level="1">
        <style:list-level-properties text:min-label-width="10mm"/>
      </text:list-level-style-bullet>
    </text:list-style>
    <text:list-style style:name="id1-3-2-1-6-16-1">
      <text:list-level-style-bullet text:bullet-char="-" text:level="1">
        <style:list-level-properties text:min-label-width="10mm"/>
      </text:list-level-style-bullet>
    </text:list-style>
    <text:list-style style:name="id1-3-2-1-6-16-2">
      <text:list-level-style-bullet text:bullet-char="-" text:level="1">
        <style:list-level-properties text:min-label-width="10mm"/>
      </text:list-level-style-bullet>
    </text:list-style>
    <text:list-style style:name="id1-3-2-1-6-16-3">
      <text:list-level-style-bullet text:bullet-char="-" text:level="1">
        <style:list-level-properties text:min-label-width="10mm"/>
      </text:list-level-style-bullet>
    </text:list-style>
    <text:list-style style:name="id1-3-2-1-6-18">
      <text:list-level-style-bullet text:bullet-char="-" text:level="1">
        <style:list-level-properties text:min-label-width="10mm"/>
      </text:list-level-style-bullet>
    </text:list-style>
    <text:list-style style:name="id1-3-2-1-6-18-1">
      <text:list-level-style-bullet text:bullet-char="-" text:level="1">
        <style:list-level-properties text:min-label-width="10mm"/>
      </text:list-level-style-bullet>
    </text:list-style>
    <text:list-style style:name="id1-3-2-1-6-18-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opheffen en aanwijzen van een standplaats voor deelauto’s en een openbaar parkeervak alleen voor opladen elektrische voertuigen aan de Dirk Huizingastraat - Groningen</text:p>
      <text:section text:name="regeling_id1-3-2" text:style-name="regeling">
        <text:section text:name="aanhef_id1-3-2-1" text:style-name="aanhef">
          <text:section text:name="context_id1-3-2-1-1" text:style-name="context">
            <text:p text:style-name="context.al">Kenmerk: IT26.01529</text:p>
            <text:p text:style-name="context_bottom"/>
          </text:section>
          <text:p text:style-name="aanhef_wie"/>
          <text:p text:style-name="aanhef_wie">Bevoegdheid</text:p>
          <text:p text:style-name="aanhef_wie">Op grond van artikel 18, eerste lid, sub d, van de Wegenverkeerswet 1994 (WVW) is het college van burgemeester en wethouders bevoegd tot het nemen van verkeersbesluiten. </text:p>
          <text:p text:style-name="aanhef_wie"/>
          <text:section text:name="considerans_id1-3-2-1-6" text:style-name="considerans">
            <text:p text:style-name="considerans.al">
            <text:span text:style-name="nadrukcur">Grondslag</text:span>
          </text:p>
            <text:p text:style-name="considerans.al">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nsiderans.al">
            <text:span text:style-name="nadrukcur"/>
          </text:p>
            <text:p text:style-name="considerans.al">
            <text:span text:style-name="nadrukcur">Adviezen</text:span>
          </text:p>
            <text:p text:style-name="considerans.al">Conform artikel 24 BABW hebben wij advies gevraagd aan de Politie Eenheid Noord-Nederland, district Groningen, basisteams Groningen - stad. De politie heeft positief geadviseerd op de hieronder beschreven verkeersmaatregel.</text:p>
            <text:p text:style-name="considerans.al">
            <text:span text:style-name="nadrukcur"/>
          </text:p>
            <text:p text:style-name="considerans.al">
            <text:span text:style-name="nadrukcur">Motivering</text:span>
          </text:p>
            <text:p text:style-name="considerans.al">De gemeente Groningen wil het autodelen en elektrisch rijden stimuleren. Dit is verwoord in de Mobiliteitsvisie ‘Groningen goed op weg’ en in ‘Visie Openbare Laadinfrastructuur Groningen 2025’. Autodelen dringt het autobezit terug en maakt automobiliteit mogelijk voor hen die zich geen eigen auto kunnen of willen permitteren. Hierdoor zijn er op termijn minder parkeerplaatsen nodig omdat meerdere huishoudens dezelfde auto kunnen gebruiken. Ook gaan gebruikers van deelauto’s vaak bewuster om met hun reisgedrag. De door het autoverkeer veroorzaakte overlast, evenals de gevolgen hiervan voor het milieu, wordt door auto’s te delen beperkt. </text:p>
            <text:p text:style-name="considerans.al">De effectiviteit van een deelauto-concept neemt toe als de beschikbaarheid en het gemak voor de gebruikers zo optimaal mogelijk is. Zichtbaarheid van deelauto’s nodigt aspirantgebruikers uit om zich aan te sluiten bij het concept. Een vaste standplaats, dichtbij de doelgroep, draagt daaraan bij.</text:p>
            <text:p text:style-name="considerans.al">De gemeente Groningen stelt als eis dat alle deelauto’s in de gemeente per 1 januari 2028 elektrisch zijn. Aanbieders van deelauto’s vervangen hun fossiele deelauto’s daarom door elektrische, waardoor de behoefte aan vaste laadlocaties groeit. Om deze elektrificatie mogelijk te maken, neemt de gemeente het initiatief om voldoende standplaatsen voor deelauto’s te realiseren bij een laadlocatie. Bij het bepalen van een geschikte locatie hanteert de gemeente de ‘Plaatsingsleidraad openbare laadinfrastructuur’ (terug te vinden in de ‘Visie Openbare Laadinfrastructuur Groningen 2025’) en het document ‘Afwegingscriteria Openbare Laadinfrastructuur’ (terug te vinden op de gemeentelijke website), welke een uitwerking is van de ‘Visie Openbare Laadinfrastructuur Groningen 2025’. Op basis hiervan heeft de gemeente Groningen ervoor gekozen om een laadlocatie te realiseren aan de Dirk Huizingastraat ter plaatse van nummer 15.</text:p>
            <text:p text:style-name="considerans.al">Een laadpaal heeft twee oplaadpunten. Om te zorgen dat één van de twee parkeervakken alleen gebruikt kan worden door een deelauto, wordt bij één parkeervak bord E8 met daarop de tekst ‘autodelen’ (bordnummer E8r) met onderbord met de tekst ‘alleen voor’ en het logo van de betreffende deelauto-exploitant geplaatst. Bij het overgebleven parkeervak wordt bord E8c geplaatst, waardoor dat parkeervak alleen bestemd is voor het opladen van elektrische voertuigen.</text:p>
            <text:p text:style-name="considerans.al">Wanneer er geen noodzaak meer is om de aangewezen standplaats voor deelauto’s bij deze laadpaal te reserveren, wordt dat parkeervak ingezet als parkeervak alleen bestemd voor het opladen van elektrische voertuigen. Neemt de behoefte in het gebied bij deze laadpaal voor een elektrische deelauto weer toe, dan zal het betreffende parkeervak bij deze laadpaal weer ingezet worden als standplaats voor deelauto’s.</text:p>
            <text:p text:style-name="considerans.al">Door deze nieuwe standplaats voor deelauto’s kan de huidige standplaats voor deelauto’s aan de Dirk Huizingastraat ter plaatse van nummer 13, welke geen laadlocatie heeft, vervallen. </text:p>
            <text:p text:style-name="considerans.al"/>
            <text:p text:style-name="considerans.al">Gelet op artikel 2 van de Wegenverkeerswet, strekt de maatregel tot:</text:p>
            <text:list text:style-name="id1-3-2-1-6-16">
              <text:list-item text:style-override="id1-3-2-1-6-16-1">
                <text:number>-</text:number>
                <text:p text:style-name="al">Lid 1 sub c: het in stand houden van de weg en het waarborgen van de bruikbaarheid daarvan;</text:p>
              </text:list-item>
              <text:list-item text:style-override="id1-3-2-1-6-16-2">
                <text:number>-</text:number>
                <text:p text:style-name="al">Lid 2 sub b: het voorkomen of beperken van door het verkeer veroorzaakte aantasting van het karakter of van de functie van objecten of gebieden;</text:p>
              </text:list-item>
              <text:list-item text:style-override="id1-3-2-1-6-16-3">
                <text:number>-</text:number>
                <text:p text:style-name="al">Lid 3 sub a: het bevorderen van een doelmatig of zuinig energiegebruik.</text:p>
                <text:p text:style-name="al"/>
              </text:list-item>
            </text:list>
            <text:p text:style-name="considerans.al"> Gelet op artikel 2 van de Wegenverkeerswet zijn mogelijk lid 1 sub c (het in stand houden van de weg en het waarborgen van de bruikbaarheid daarvan) en sub d (het zoveel mogelijk waarborgen van de vrijheid van het verkeer) in het geding: </text:p>
            <text:list text:style-name="id1-3-2-1-6-18">
              <text:list-item text:style-override="id1-3-2-1-6-18-1">
                <text:number>-</text:number>
                <text:p text:style-name="al">Het parkeervak dat wordt aangewezen als standplaats voor (elektrische) deelauto’s kan alleen nog gebruikt worden door elektrische deelauto’s van de betreffende deelauto-aanbieder. Overige voertuigen kunnen geen gebruik meer maken van dit parkeervak. We vinden het echter van groot belang dat de gebruikers van elektrische deelauto’s een vaste standplaats dicht bij de doelgroep hebben en zo bij te dragen aan de duurzaamheidsdoelen die in ons beleid worden gesteld. Daarom achten wij de doelen die dit besluit dienen van groter belang dan de doelen die mogelijk in het geding zijn;</text:p>
              </text:list-item>
              <text:list-item text:style-override="id1-3-2-1-6-18-2">
                <text:number>-</text:number>
                <text:p text:style-name="al">Het parkeervak dat is of weer ingezet wordt als parkeervak <text:span text:style-name="nadrukcur">alleen bestemd voor het opladen van elektrische voertuigen</text:span> kan niet meer worden gebruikt door elektrische voertuigen die niet aan het opladen zijn of door andere voertuigen. We vinden het echter van groot belang dat gebruikers en eigenaren van elektrische voertuigen voldoende mogelijkheden hebben om hun voertuig op te laden en zo bij te dragen aan de duurzaamheidsdoelen die in ons beleid worden gesteld. Daarom achten wij de doelen die dit besluit dienen van groter belang dan de doelen die mogelijk in het geding zijn.</text:p>
              </text:list-item>
            </text:list>
            <text:p text:style-name="considerans.al"/>
            <text:p text:style-name="considerans.al">Voor dit verkeersbesluit is geen akoestisch onderzoek noodzakelijk, als bedoeld in artikel 5.78J van het besluit kwaliteit leefomgeving (BKL).</text:p>
            <text:p text:style-name="considerans.al"/>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Wij besluiten op grond van bovenvermelde overwegingen:</text:p>
            <text:list text:style-name="id1-3-2-2-1-2">
              <text:list-item text:style-override="id1-3-2-2-1-2-1">
                <text:number>-</text:number>
                <text:p text:style-name="al">Bij de laadpaallocatie aan de Dirk Huizingastraat ter plaatse van nummer 15:</text:p>
                <text:list text:style-name="id1-3-2-2-1-2-1-3">
                  <text:list-item text:style-override="id1-3-2-2-1-2-1-3-1">
                    <text:number>1.</text:number>
                    <text:p text:style-name="al">Eén parkeervak te voorzien van bord E8c (parkeergelegenheid alleen bestemd voor het opladen van elektrische voertuigen), en; </text:p>
                  </text:list-item>
                  <text:list-item text:style-override="id1-3-2-2-1-2-1-3-2">
                    <text:number>2.</text:number>
                    <text:p text:style-name="al">Eén parkeervak aan te wijzen als standplaats voor deelauto’s middels plaatsing van bord E8 met daarop de tekst ‘autodelen’ (bordnummer E8r) met een onderbord met daarop de tekst ‘alleen voor’ en het logo van de betreffende deelauto-exploitant;</text:p>
                  </text:list-item>
                  <text:list-item text:style-override="id1-3-2-2-1-2-1-3-3">
                    <text:number>3.</text:number>
                    <text:p text:style-name="al">Wanneer er geen noodzaak meer is om de aangewezen standplaats voor deelauto’s te reserveren bij deze laadlocatie, wordt deze standplaats voor deelauto’s (weer) ingezet als parkeervak alleen bestemd voor het opladen van elektrische voertuigen. De bebording bij het reeds gereserveerde parkeervak alleen bestemd voor het opladen van elektrische voertuigen en de standplaats voor deelauto’s wordt verwijderd en er wordt één bord geplaatst bij de twee parkeervakken bij deze laadpaallocatie, te weten bord E8c met een onderbord met daarop twee pijlen waaruit blijkt dat het bord voor twee parkeervakken van toepassing is. Neemt de behoefte voor een elektrische deelauto in dat gebied weer toe, wordt het betreffende parkeervak bij de laadlocatie weer ingezet als standplaats voor deelauto’s. Bord E8c met onderbord met daarop twee pijlen wordt daarop verwijderd en de bebording wordt weer geplaatst volgens punt één en twee. </text:p>
                  </text:list-item>
                </text:list>
              </text:list-item>
            </text:list>
            <text:list text:style-name="id1-3-2-2-1-3">
              <text:list-item text:style-override="id1-3-2-2-1-3-1">
                <text:number>-</text:number>
                <text:p text:style-name="al">De standplaats voor deelauto’s aan de Dirk Huizingastraat ter plaatse van nummer 13 op te heffen. Dit doen wij door het verwijderen van bord E8 met onderbord met daarop de tekst ‘Alleen voor autodate’.</text:p>
              </text:list-item>
            </text:list>
            <text:p text:style-name="common-al"/>
            <text:p text:style-name="common-al">Bovenvermelde bebording conform bijlage 1 Reglement verkeersregels en verkeerstekens 1990. Bovenvermelde onderborden conform artikel 8 BABW.</text:p>
            <text:p text:style-name="common-al"/>
            <text:p text:style-name="common-al">Situatieschets:</text:p>
            <text:p text:style-name="common-al">
            <draw:frame><draw:text-box><text:section text:name="plaatje_id1-3-2-2-1-8-1" text:style-name="plaatje">
              <text:p text:style-name="illustratie_id1-3-2-2-1-8-1-1"><draw:frame draw:style-name="illustratie_id1-3-2-2-1-8-1-1" text:anchor-type="paragraph" svg:width="145mm" svg:height="85mm"><draw:image xlink:href="Pictures/situatieschets-DirkHuizingastraati10047e55-2100-482b-808c-7afb101be014.jpg" xlink:type="simple"/></draw:frame></text:p>
            </text:section></draw:text-box></draw:frame>
          </text:p>
            <text:p text:style-name="last-al"/>
            <text:p text:style-name="tekst_bottom"/>
          </text:section>
        </text:section>
        <text:section text:name="bezwaarschrift_id1-3-2-3" text:style-name="bezwaarschrift">
          <text:p text:style-name="bezwaarschrift_top"/>
          <text:p text:style-name="tussenkopcur">Bezwaar</text:p>
          <text:p text:style-name="bezwaarschrift_al">Als u het niet eens bent met dit besluit, dan kunt u daar schriftelijk bezwaar tegen maken. Hoe dit moet, kunt u lezen op <text:a xlink:href="https://gemeente.groningen.nl/bezwaar-maken" xlink:type="simple">https://gemeente.groningen.nl/bezwaar-maken</text:a>.</text:p>
          <text:p text:style-name="bezwaarschrift_al">Als u dit wilt, kunt u de informatie van de website ook schriftelijk ontvangen. Belt u dan met de afdeling Juridische Zaken, telefoon (050) 367 74 83.</text:p>
          <text:p text:style-name="bezwaarschrift_al"/>
          <text:p text:style-name="bezwaarschrift_al">Vermeld in uw bezwaarschrift in elk geval:</text:p>
          <text:p text:style-name="bezwaarschrift_al">- uw naam, adres en bij voorkeur uw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
          <text:p text:style-name="bezwaarschrift_al">Let op: het bezwaarschrift moet u indienen binnen zes weken na de dagtekening van dit besluit. Dat is de datum die u bovenaan dit besluit vindt.</text:p>
          <text:p text:style-name="bezwaarschrift_al"/>
          <text:p text:style-name="bezwaarschrift_al">Heeft u meer tijd nodig? Dan kunt u een voorlopig bezwaarschrift indienen.</text:p>
          <text:p text:style-name="bezwaarschrift_al">In dit bezwaarschrift geeft u aan dat u het niet eens bent met het besluit. Later legt u uit waarom u het er niet mee eens bent. U krijgt daarvoor extra tijd van de gemeente.</text:p>
          <text:p text:style-name="bezwaarschrift_al"/>
          <text:p text:style-name="bezwaarschrift_al">Stuur uw bezwaarschrift naar:</text:p>
          <text:p text:style-name="bezwaarschrift_al">Het college van burgemeester en wethouders</text:p>
          <text:p text:style-name="bezwaarschrift_al">Postbus 30026 </text:p>
          <text:p text:style-name="bezwaarschrift_al">9700 RM Groningen</text:p>
          <text:p text:style-name="bezwaarschrift_al"/>
          <text:p text:style-name="bezwaarschrift_al"/>
          <text:p text:style-name="bezwaarschrift_al">Met vriendelijke groet,</text:p>
          <text:p text:style-name="bezwaarschrift_al">burgemeester en wethouders van Groningen,</text:p>
          <text:p text:style-name="bezwaarschrift_al">namens hen de directeur Stadsontwikkeling,</text:p>
          <text:p text:style-name="bezwaarschrift_al">namens deze,</text:p>
          <text:p text:style-name="bezwaarschrift_al"/>
          <text:p text:style-name="bezwaarschrift_al"/>
          <text:p text:style-name="bezwaarschrift_al">teamleider Ruimtelijk Beleid en Ontwerp</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3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roningen</meta:user-defined>
    <meta:user-defined meta:name="OVERHEID.Gemeente/OVERHEID.authority">Groningen</meta:user-defined>
    <meta:user-defined meta:name="OVERHEID.Informatietype/DC.type">officiële publicatie</meta:user-defined>
    <meta:user-defined meta:name="OVERHEIDop.Rubriek/DC.type">verkeersbesluit of -mededeling</meta:user-defined>
    <meta:user-defined meta:name="OVERHEID.Gemeente/DCTERMS.publisher">Gro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Verkeersbesluit tot het opheffen en aanwijzen van een standplaats voor deelauto’s en een openbaar parkeervak alleen voor opladen elektrische voertuigen - Dirk Huizingastraat - Groni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IT26.01529</meta:user-defined>
    <meta:user-defined meta:name="DCTERMS.abstract">Verkeersbesluit tot het opheffen en aanwijzen van een standplaats voor deelauto’s en een openbaar parkeervak alleen voor opladen elektrische voertuigen aan de Dirk Huizingastraat - Groningen</meta:user-defined>
    <meta:user-defined meta:name="OVERHEIDop.verkeersbordcode">E8</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tot het opheffen en aanwijzen van een standplaats voor deelauto’s en een openbaar parkeervak alleen voor opladen elektrische voertuigen aan de Dirk Huizingastraat - Groningen</meta:user-defined>
    <meta:user-defined meta:name="DCTERMS.W3CDTF/DCTERMS.available">2026-08-21</meta:user-defined>
    <meta:user-defined meta:name="DCTERMS.W3CDTF/OVERHEIDop.jaargang">2026</meta:user-defined>
    <meta:user-defined meta:name="OVERHEIDop.publicationIssue">396336</meta:user-defined>
    <meta:user-defined meta:name="OVERHEIDop.GmbID/DC.identifier">gmb-2026-396336</meta:user-defined>
    <meta:user-defined meta:name="OVERHEIDop.versieInformatie"/>
  </office:meta>
</office:document-meta>
</file>