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 Noordmolen,Wenninkgaarde 44, 7511 PH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CENTRUM</text:p>
            <text:p text:style-name="common-al">Op 18 augustus 2026 hebben wij een melding ontvangen voor melding brandveilig gebruik t.b.v Noordmolen op de locatie Wenninkgaarde 44, 7511 PH Enschede. De melding is geregistreerd onder zaaknummer 0153Z2608-0390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9633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8-0390</meta:user-defined>
    <dc:language>nl</dc:language>
    <meta:user-defined meta:name="OVERHEIDop.locatietype/OVERHEIDop.gebiedsmarkering">Punt</meta:user-defined>
    <meta:user-defined meta:name="DC.title">Kennisgeving ontvangst melding brandveilig gebruik t.b.v Noordmolen,Wenninkgaarde 44, 7511 PH Ensche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332</meta:user-defined>
    <meta:user-defined meta:name="OVERHEIDop.GmbID/DC.identifier">gmb-2026-396332</meta:user-defined>
    <meta:user-defined meta:name="OVERHEIDop.versieInformatie"/>
  </office:meta>
</office:document-meta>
</file>