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lengen tot 1 juli 2029 van een tijdelijke vergunning t.b.v. horeca A en B op het perceel De Genestetlaan 7, 3818 GW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lengen tot 1 juli 2029 van een tijdelijke vergunning t.b.v. horeca A en B op het perceel De Genestetlaan 7, 3818 GW Amersfoort</text:span>
          </text:p>
            <text:p text:style-name="common-al">De Gemeente Amersfoort heeft op 19-08-2026 een omgevingsvergunning verleend voor het verlengen tot 1 juli 2029 van een tijdelijke vergunning t.b.v. horeca A en B op het perceel De Genestetlaan 7, 3818 GW Amersfoort, met kenmerk CLZ-00038200.</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9-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omgevingsvergunning van zijn omgevings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63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38200</meta:user-defined>
    <dc:language>nl</dc:language>
    <meta:user-defined meta:name="OVERHEIDop.locatietype/OVERHEIDop.gebiedsmarkering">Punt</meta:user-defined>
    <meta:user-defined meta:name="DC.title">Verleende omgevingsvergunning voor het verlengen tot 1 juli 2029 van een tijdelijke vergunning t.b.v. horeca A en B op het perceel De Genestetlaan 7, 3818 GW Amersfoort</meta:user-defined>
    <meta:user-defined meta:name="DCTERMS.W3CDTF/DCTERMS.available">2026-08-21</meta:user-defined>
    <meta:user-defined meta:name="DCTERMS.W3CDTF/OVERHEIDop.jaargang">2026</meta:user-defined>
    <meta:user-defined meta:name="OVERHEIDop.publicationIssue">396327</meta:user-defined>
    <meta:user-defined meta:name="OVERHEIDop.GmbID/DC.identifier">gmb-2026-396327</meta:user-defined>
    <meta:user-defined meta:name="OVERHEIDop.versieInformatie"/>
  </office:meta>
</office:document-meta>
</file>