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Dalweg West - VZV00 H 1748, 1025 en 1651 (in verlengde van Hoofdweg) - Westerhaar-Vriezenveensewijk, Ontheffing art.35 Drank- en Horecawet Ballonfestijn Westerhaar 2026 op 12-09-2026 en 13-09-2026 van 14.00 uur t/m 24.00 uur, ontvangen op 17-08-2026, zaaknummer TR-Z2026-0017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Dalweg West - VZV00 H 1748, 1025 en 1651 (in verlengde van Hoofdweg) - Westerhaar-Vriezenveensewijk</text:p>
            <text:p text:style-name="common-al">
            <text:span text:style-name="nadrukvet">Wat:</text:span> Ontheffing art.35 Drank- en Horecawet Ballonfestijn Westerhaar 2026 op 12-09-2026 en 13-09-2026 van 14.00 uur t/m 24.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63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788</meta:user-defined>
    <meta:user-defined meta:name="DCTERMS.abstract">Ontheffing art.35 Drank- en Horecawet Ballonfestijn Westerhaar 2026 op 12-09-2026 en 13-09-2026 van 14.00 uur t/m 24.00 uur</meta:user-defined>
    <dc:language>nl</dc:language>
    <meta:user-defined meta:name="OVERHEIDop.locatietype/OVERHEIDop.gebiedsmarkering">Punt</meta:user-defined>
    <meta:user-defined meta:name="DC.title">Gemeente Twenterand - Ingekomen aanvraag Dalweg West - VZV00 H 1748, 1025 en 1651 (in verlengde van Hoofdweg) - Westerhaar-Vriezenveensewijk, Ontheffing art.35 Drank- en Horecawet Ballonfestijn Westerhaar 2026 op 12-09-2026 en 13-09-2026 van 14.00 uur t/m 24.00 uur, ontvangen op 17-08-2026, zaaknummer TR-Z2026-001788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326</meta:user-defined>
    <meta:user-defined meta:name="OVERHEIDop.GmbID/DC.identifier">gmb-2026-396326</meta:user-defined>
    <meta:user-defined meta:name="OVERHEIDop.versieInformatie"/>
  </office:meta>
</office:document-meta>
</file>