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penbare besluiten uit vergadering burgemeester en wethouders</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Bladel hebben in de vergadering van <text:span text:style-name="nadrukvet">28 juli 2026</text:span> de volgende besluiten genomen:</text:p>
            <text:list text:style-name="id1-3-2-1-1-2">
              <text:list-item text:style-override="id1-3-2-1-1-2-1">
                <text:number>1.</text:number>
                <text:p text:style-name="al">
                <text:span text:style-name="nadrukvet">Wensen en bedenkingen deelname stichting KCR2 VRBZO </text:span>
              </text:p>
                <text:p text:style-name="al">De raad wordt voorgesteld om geen wensen of bedenkingen in te brengen bij de Veiligheidsregio Brabant-Zuidoost over de deelname aan en oprichting van de stichting KCR2.</text:p>
              </text:list-item>
              <text:list-item text:style-override="id1-3-2-1-1-2-2">
                <text:number>2.</text:number>
                <text:p text:style-name="al">
                <text:span text:style-name="nadrukvet">Besluit op bezwaar inzake weigering omgevingsvergunning voor een inrit aan Schepenstraat 15 </text:span>
              </text:p>
                <text:p text:style-name="al">Bezwaarschrift ontvankelijk en ongegrond verklaard conform advies van de bezwaarschriftencommissie en het besluit wordt in stand gehouden.</text:p>
              </text:list-item>
              <text:list-item text:style-override="id1-3-2-1-1-2-3">
                <text:number>3.</text:number>
                <text:p text:style-name="al">
                <text:span text:style-name="nadrukvet">Aanwijzing lokale publieke media-instelling </text:span>
              </text:p>
                <text:p text:style-name="al">De raad wordt voorgesteld het Commissariaat voor de Media te adviseren dat Stichting Streekomroep De Kempen voldoet aan de wettelijke toegangscriteria als bedoeld in artikel 2.61, tweede lid, van de Mediawet 2008.</text:p>
              </text:list-item>
              <text:list-item text:style-override="id1-3-2-1-1-2-4">
                <text:number>4.</text:number>
                <text:p text:style-name="al">
                <text:span text:style-name="nadrukvet"> Participatieverordening en participatiebeleid </text:span>
              </text:p>
                <text:p text:style-name="al">De raad wordt voorgesteld om:</text:p>
                <text:list text:style-name="id1-3-2-1-1-2-4-4">
                  <text:list-item text:style-override="id1-3-2-1-1-2-4-4-1">
                    <text:number>1.</text:number>
                    <text:p text:style-name="al"> De ‘Participatieverordening gemeente Bladel 2026’ vast te stellen</text:p>
                  </text:list-item>
                  <text:list-item text:style-override="id1-3-2-1-1-2-4-4-2">
                    <text:number>2.</text:number>
                    <text:p text:style-name="al"> Het ‘Participatiebeleid gemeente Bladel 2026’ vast te stellen</text:p>
                  </text:list-item>
                  <text:list-item text:style-override="id1-3-2-1-1-2-4-4-3">
                    <text:number>3.</text:number>
                    <text:p text:style-name="al"> De bestaande inspraakregels in de Verordening fysieke leefomgeving in te trekken</text:p>
                  </text:list-item>
                  <text:list-item text:style-override="id1-3-2-1-1-2-4-4-4">
                    <text:number>4.</text:number>
                    <text:p text:style-name="al"> ‘Nota participatie 2021’ in te trekken</text:p>
                  </text:list-item>
                  <text:list-item text:style-override="id1-3-2-1-1-2-4-4-5">
                    <text:number>5.</text:number>
                    <text:p text:style-name="al"> De ‘Verordening burgerinitiatief gemeente Bladel’ van 01-01-2004 in te trekken</text:p>
                  </text:list-item>
                </text:list>
              </text:list-item>
              <text:list-item text:style-override="id1-3-2-1-1-2-5">
                <text:number>5.</text:number>
                <text:p text:style-name="al">
                <text:span text:style-name="nadrukvet">Toestemming wijziging Gemeenschappelijke Regeling Samenwerking Kempengemeenten </text:span>
              </text:p>
                <text:p text:style-name="al">Aan de raad wordt voorgesteld om het college van B&amp;W toestemming te verlenen om de Gemeenschappelijke Regeling Samenwerking Kempengemeenten te wijzigen conform de ontwerpwijziging.</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63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Openbare besluiten uit vergadering burgemeester en wethouders</meta:user-defined>
    <meta:user-defined meta:name="DCTERMS.W3CDTF/DCTERMS.available">2026-08-25</meta:user-defined>
    <meta:user-defined meta:name="DCTERMS.W3CDTF/OVERHEIDop.jaargang">2026</meta:user-defined>
    <meta:user-defined meta:name="OVERHEIDop.publicationIssue">396325</meta:user-defined>
    <meta:user-defined meta:name="OVERHEIDop.GmbID/DC.identifier">gmb-2026-396325</meta:user-defined>
    <meta:user-defined meta:name="OVERHEIDop.versieInformatie"/>
  </office:meta>
</office:document-meta>
</file>