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eguliersdwarsstraat 63 1017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gevelreclame ten behoeve van het kantoor</text:p>
            <text:p text:style-name="common-al">Besluit: verleend</text:p>
            <text:p text:style-name="common-al">Besluit verzonden op: 17-08-2026</text:p>
            <text:p text:style-name="common-al">Zaakadres: Reguliersdwarsstraat 63 1017BK Amsterdam</text:p>
            <text:p text:style-name="common-al">Zaaknummer: Z2026-023293</text:p>
            <text:p text:style-name="common-al">DSO-nummer: 20260528007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329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32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23293</meta:user-defined>
    <meta:user-defined meta:name="DCTERMS.abstract">plaatsen van een gevelreclame ten behoeve van het kantoo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eguliersdwarsstraat 63 1017BK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21</meta:user-defined>
    <meta:user-defined meta:name="OVERHEIDop.GmbID/DC.identifier">gmb-2026-396321</meta:user-defined>
    <meta:user-defined meta:name="OVERHEIDop.versieInformatie"/>
  </office:meta>
</office:document-meta>
</file>