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M. Coffee Club, Woenselse Markt 63 5612CS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0603 </text:p>
            <text:p text:style-name="common-al"> Omschrijving: Horecabedrijf M. Coffee Club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oenselse Markt 63 5612CS Eindhoven</text:p>
              </text:list-item>
            </text:list>
            <text:p text:style-name="common-al"> Soort aanvraag: APV Exploitatievergunning </text:p>
            <text:p text:style-name="common-al"> Besluit: Verleend onbepaalde tijd </text:p>
            <text:p text:style-name="common-al"> Datum verzending: 19-08-2026 </text:p>
            <text:p text:style-name="common-al"> Heeft u direct belang bij deze beslissing? Dan kunt u binnen zes weken, na 19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31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1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0603</meta:user-defined>
    <meta:user-defined meta:name="DCTERMS.abstract">Horecabedrijf M. Coffee Club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: Horecabedrijf M. Coffee Club, Woenselse Markt 63 5612CS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19</meta:user-defined>
    <meta:user-defined meta:name="OVERHEIDop.GmbID/DC.identifier">gmb-2026-396319</meta:user-defined>
    <meta:user-defined meta:name="OVERHEIDop.versieInformatie"/>
  </office:meta>
</office:document-meta>
</file>