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vangen van bestaande reclame-uiting op het perceel Prinses Julianaplein 7, 3817 CS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vangen van bestaande reclame-uiting op het perceel Prinses Julianaplein 7, 3817 CS Amersfoort</text:span>
          </text:p>
            <text:p text:style-name="common-al">De Gemeente Amersfoort heeft op19-08-2026  een omgevingsvergunning verleend voor het vervangen van bestaande reclame-uiting op het perceel Prinses Julianaplein 7, 3817 CS Amersfoort, met kenmerk CLZ-00037738.</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9-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630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0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0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CLZ-00037738</meta:user-defined>
    <dc:language>nl</dc:language>
    <meta:user-defined meta:name="OVERHEIDop.locatietype/OVERHEIDop.gebiedsmarkering">Punt</meta:user-defined>
    <meta:user-defined meta:name="DC.title">Verleende omgevingsvergunning voor het vervangen van bestaande reclame-uiting op het perceel Prinses Julianaplein 7, 3817 CS Amersfoort</meta:user-defined>
    <meta:user-defined meta:name="DCTERMS.W3CDTF/DCTERMS.available">2026-08-21</meta:user-defined>
    <meta:user-defined meta:name="DCTERMS.W3CDTF/OVERHEIDop.jaargang">2026</meta:user-defined>
    <meta:user-defined meta:name="OVERHEIDop.publicationIssue">396307</meta:user-defined>
    <meta:user-defined meta:name="OVERHEIDop.GmbID/DC.identifier">gmb-2026-396307</meta:user-defined>
    <meta:user-defined meta:name="OVERHEIDop.versieInformatie"/>
  </office:meta>
</office:document-meta>
</file>