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lantage Muidergracht 9 1018T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 van de woning</text:p>
            <text:p text:style-name="common-al">Besluit: verleend</text:p>
            <text:p text:style-name="common-al">Besluit verzonden op: 17-08-2026</text:p>
            <text:p text:style-name="common-al">Zaakadres: Plantage Muidergracht 9 1018TK Amsterdam</text:p>
            <text:p text:style-name="common-al">Zaaknummer: Z2026-014730</text:p>
            <text:p text:style-name="common-al">DSO-nummer: 202604010113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473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30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730</meta:user-defined>
    <meta:user-defined meta:name="DCTERMS.abstract">bouwkundig splitsen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lantage Muidergracht 9 1018TK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04</meta:user-defined>
    <meta:user-defined meta:name="OVERHEIDop.GmbID/DC.identifier">gmb-2026-396304</meta:user-defined>
    <meta:user-defined meta:name="OVERHEIDop.versieInformatie"/>
  </office:meta>
</office:document-meta>
</file>