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Koog, Kastanjelaan, Wittekruisstraat, Dorpsstraat, Krommebrug Zuid-Scharwoud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een besluit genomen op de aanvraag omgevingsvergunning voor het afwijken van de regels van het omgevingsplan voor de Kermis Zuid-Scharwoude, editie 2026 met zaaknummer 1246255 op de locatie Koog, Kastanjelaan, Wittekruisstraat, Dorpsstraat, Krommebrug Zuid-Scharwoude.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63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46255</meta:user-defined>
    <dc:language>nl</dc:language>
    <meta:user-defined meta:name="OVERHEIDop.locatietype/OVERHEIDop.gebiedsmarkering">Vlak</meta:user-defined>
    <meta:user-defined meta:name="DC.title">Besluit: Vergunning verleend Koog, Kastanjelaan, Wittekruisstraat, Dorpsstraat, Krommebrug Zuid-Scharwoude</meta:user-defined>
    <meta:user-defined meta:name="DCTERMS.W3CDTF/DCTERMS.available">2026-08-21</meta:user-defined>
    <meta:user-defined meta:name="DCTERMS.W3CDTF/OVERHEIDop.jaargang">2026</meta:user-defined>
    <meta:user-defined meta:name="OVERHEIDop.publicationIssue">396302</meta:user-defined>
    <meta:user-defined meta:name="OVERHEIDop.GmbID/DC.identifier">gmb-2026-396302</meta:user-defined>
    <meta:user-defined meta:name="OVERHEIDop.versieInformatie"/>
  </office:meta>
</office:document-meta>
</file>