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het park aan de Weg naar Den Dam te Delfzij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19 augustus 2026 een besluit genomen op de aanvraag met zaaknummer Z2026-00003848 voor het verlengen van de vergunning voor 60 tijdelijke woningen met 5 jaar op de locatie het park aan de Weg naar Den Dam te Delfzijl 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63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48</meta:user-defined>
    <meta:user-defined meta:name="DCTERMS.abstract">19 augustus 2026 verleend voor het verlengen van de vergunning voor 60 tijdelijke woningen met 5 jaar op de locatie het park aan de Weg naar Den Dam te Delfzijl .</meta:user-defined>
    <dc:language>nl</dc:language>
    <meta:user-defined meta:name="OVERHEIDop.locatietype/OVERHEIDop.gebiedsmarkering">Vlak</meta:user-defined>
    <meta:user-defined meta:name="DC.title">Kennisgeving besluit op aanvraag omgevingsvergunning het park aan de Weg naar Den Dam te Delfzij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301</meta:user-defined>
    <meta:user-defined meta:name="OVERHEIDop.GmbID/DC.identifier">gmb-2026-396301</meta:user-defined>
    <meta:user-defined meta:name="OVERHEIDop.versieInformatie"/>
  </office:meta>
</office:document-meta>
</file>