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orsjespoortsteeg 16 1015AR Amsterdam, Korsjespoortsteeg 18-1 1015AR Amsterdam, Korsjespoortsteeg 18-H 1015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glazing</text:p>
            <text:p text:style-name="common-al">Besluit: verleend</text:p>
            <text:p text:style-name="common-al">Besluit verzonden op: 11-08-2026</text:p>
            <text:p text:style-name="common-al">Zaakadres: Korsjespoortsteeg 16 1015AR Amsterdam, Korsjespoortsteeg 18-1 1015AR Amsterdam, Korsjespoortsteeg 18-H 1015AR Amsterdam</text:p>
            <text:p text:style-name="common-al">Zaaknummer: Z2026-020568</text:p>
            <text:p text:style-name="common-al">DSO-nummer: 20260507018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056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568</meta:user-defined>
    <meta:user-defined meta:name="DCTERMS.abstract">vervangen van de beglaz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Korsjespoortsteeg 16 1015AR Amsterdam, Korsjespoortsteeg 18-1 1015AR Amsterdam, Korsjespoortsteeg 18-H 1015AR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94</meta:user-defined>
    <meta:user-defined meta:name="OVERHEIDop.GmbID/DC.identifier">gmb-2026-396294</meta:user-defined>
    <meta:user-defined meta:name="OVERHEIDop.versieInformatie"/>
  </office:meta>
</office:document-meta>
</file>