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en een ontheffing artikel 35 Alcoholwet voor azomerfeest Hippolytushoef op de locatie Cinemaplein 1 Hippolytushoef, zaaknummer Z-63646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en een ontheffing artikel 35 Alcoholwet ontvangen. De aanvraag is voor azomerfeest Hippolytushoef op de locatie Cinemaplein 1 Hippolytushoe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62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en een ontheffing artikel 35 Alcoholwet voor azomerfeest Hippolytushoef op de locatie Cinemaplein 1 Hippolytushoef, zaaknummer Z-636468</meta:user-defined>
    <meta:user-defined meta:name="DCTERMS.W3CDTF/DCTERMS.available">2026-08-21</meta:user-defined>
    <meta:user-defined meta:name="DCTERMS.W3CDTF/OVERHEIDop.jaargang">2026</meta:user-defined>
    <meta:user-defined meta:name="OVERHEIDop.publicationIssue">396293</meta:user-defined>
    <meta:user-defined meta:name="OVERHEIDop.GmbID/DC.identifier">gmb-2026-396293</meta:user-defined>
    <meta:user-defined meta:name="OVERHEIDop.versieInformatie"/>
  </office:meta>
</office:document-meta>
</file>