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Kloosterwei 10, 2361XL Warmond, het vervangen van de dakkapel voorzijde voor een bredere en beter geïsoleerd . Kenmerk Z2026-00001791.</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vervangen van de dakkapel voorzijde voor een bredere en beter geïsoleerd  op de locatie Kloosterwei 10, 2361XL Warmond.</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18 augustus 2026</text:p>
            <text:p text:style-name="common-al">
            <text:span text:style-name="nadrukcur">Uiterlijke reactiedatum: </text:span>29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629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9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9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791</meta:user-defined>
    <dc:language>nl</dc:language>
    <meta:user-defined meta:name="OVERHEIDop.locatietype/OVERHEIDop.gebiedsmarkering">Vlak</meta:user-defined>
    <meta:user-defined meta:name="DC.title">Afgehandelde Omgevingsvergunning, Kloosterwei 10, 2361XL Warmond, het vervangen van de dakkapel voorzijde voor een bredere en beter geïsoleerd . Kenmerk Z2026-00001791.</meta:user-defined>
    <meta:user-defined meta:name="DCTERMS.W3CDTF/DCTERMS.available">2026-08-21</meta:user-defined>
    <meta:user-defined meta:name="DCTERMS.W3CDTF/OVERHEIDop.jaargang">2026</meta:user-defined>
    <meta:user-defined meta:name="OVERHEIDop.publicationIssue">396292</meta:user-defined>
    <meta:user-defined meta:name="OVERHEIDop.GmbID/DC.identifier">gmb-2026-396292</meta:user-defined>
    <meta:user-defined meta:name="OVERHEIDop.versieInformatie"/>
  </office:meta>
</office:document-meta>
</file>