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ubsidieregeling decentrale politieke partijen gemeente Hof van Twente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Burgemeester en wethouders van Hof van Twente,</text:p>
            <text:p text:style-name="al">gelet op artikel 3, artikel 6, vijfde lid, artikel 7, derde lid, artikel 8, derde lid, </text:p>
            <text:p text:style-name="al">artikel 12, eerste lid, artikel 13, eerste lid en artikel 16, derde lid van de </text:p>
            <text:p text:style-name="al">Algemene subsidie-verordening Hof van Twente 2024;</text:p>
            <text:p text:style-name="al">
            <text:span text:style-name="nadrukvet">besluiten:</text:span>
          </text:p>
            <text:p text:style-name="al">vast te stellen de navolgende <text:span text:style-name="nadrukvet">SUBSIDIEREGELING DECENTRALE POLITIEKE </text:span></text:p>
            <text:p text:style-name="al">
            <text:span text:style-name="nadrukvet">PARTIJEN GEMEENTE HOF VAN TWENTE 2026.</text:span>
          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</text:p>
            <text:p text:style-name="al">Definities</text:p>
            <text:p text:style-name="al">1. In deze regeling wordt verstaan onder:</text:p>
            <text:p text:style-name="al">Asv: Algemene subsidieverordening Hof van Twente 2024;--</text:p>
            <text:p text:style-name="al">college: college van burgemeester en wethouders van de gemeente Hof </text:p>
            <text:p text:style-name="al">van Twente;</text:p>
            <text:p text:style-name="al">decentrale politieke partij:</text:p>
            <text:p text:style-name="al">a. vereniging die met haar conform artikel G 3 van de Kieswet </text:p>
            <text:p text:style-name="al">geregistreerde aanduiding boven de kandidatenlijst heeft </text:p>
            <text:p text:style-name="al">deelgenomen aan de laatstgehouden verkiezing van de gemeenteraad </text:p>
            <text:p text:style-name="al">van de gemeente Hof van Twente, waarbij aan die lijst ten minste een </text:p>
            <text:p text:style-name="al">zetel is toegewezen; of</text:p>
            <text:p text:style-name="al">b. orgaan zonder rechtspersoonlijkheid dat blijkens de statuten deel </text:p>
            <text:p text:style-name="al">uitmaakt van een vereniging die met haar conform artikel G 1 of G 2 </text:p>
            <text:p text:style-name="al">van de Kieswet geregistreerde aanduiding boven de kandidatenlijst </text:p>
            <text:p text:style-name="al">heeft deelgenomen aan de laatstgehouden verkiezing van de </text:p>
            <text:p text:style-name="al">gemeenteraad van de gemeente Hof van Twente, waarbij aan die lijst </text:p>
            <text:p text:style-name="al">ten minste een zetel is toegewezen;</text:p>
            <text:p text:style-name="al">gift: door een decentrale politieke partij aanvaarde handeling, niet zijnde </text:p>
            <text:p text:style-name="al">subsidie, die ertoe strekt dat degene die de handeling verricht, een </text:p>
            <text:p text:style-name="al">decentrale politieke partij ten koste van zijn eigen vermogen verrijkt;</text:p>
            <text:p text:style-name="al">Besluit | 1101706 | Subsidieregeling decentrale politieke partijen gemeente Hof van </text:p>
            <text:p text:style-name="al">Twente 2026 1</text:p>
            <text:p text:style-name="al">zetel: zetel in de gemeenteraad van de gemeente Hof van Twente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</text:p>
            <text:p text:style-name="al">Toepassingsbereik</text:p>
            <text:p text:style-name="al">Deze subsidieregeling is van toepassing op de verstrekking van subsidies door het </text:p>
            <text:p text:style-name="al">college voor de in artikel 5 bedoelde activiteiten.</text:p>
            <text:p text:style-name="al"/>
          </text:section>
          <text:section text:name="artikel_id1-3-2-2-4" text:style-name="artikel">
            <text:p text:style-name="artikel_kop_titel"><text:span text:style-name="artikel_kop_label">Artikel</text:span> <text:span text:style-name="artikel_kop_nr">3</text:span> </text:p>
            <text:p text:style-name="al">Doel van de subsidie</text:p>
            <text:p text:style-name="al">Het doel van de subsidieregeling is de gemeentelijke democratie te </text:p>
            <text:p text:style-name="al">ondersteunen en financiële en organisatorische transparantie van decentrale </text:p>
            <text:p text:style-name="al">politieke partijen te bevorderen.</text:p>
            <text:p text:style-name="al"/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</text:span> </text:p>
            <text:p text:style-name="al">Doelgroep</text:p>
            <text:p text:style-name="al">Subsidie op grond van deze regeling wordt uitsluitend verstrekt aan een </text:p>
            <text:p text:style-name="al">decentrale politieke partij.</text:p>
          </text:section>
          <text:section text:name="artikel_id1-3-2-2-6" text:style-name="artikel">
            <text:p text:style-name="artikel_kop_titel"><text:span text:style-name="artikel_kop_label">Artikel</text:span> <text:span text:style-name="artikel_kop_nr">5</text:span> </text:p>
            <text:p text:style-name="al">Subsidiabele activiteiten</text:p>
            <text:p text:style-name="al">1. De subsidie wordt verleend voor uitgaven die direct samenhangen met de </text:p>
            <text:p text:style-name="al">volgende activiteiten:</text:p>
            <text:p text:style-name="al">a. politieke vormings- en scholingsactiviteiten;</text:p>
            <text:p text:style-name="al">b. informatievoorziening;</text:p>
            <text:p text:style-name="al">c. het onderhouden van contacten met zusterpartijen buiten Nederland en </text:p>
            <text:p text:style-name="al">het ondersteunen van vormings- en scholingsactiviteiten ten behoeve van </text:p>
            <text:p text:style-name="al">het kader van die partijen;</text:p>
            <text:p text:style-name="al">d. politiek-wetenschappelijke activiteiten;</text:p>
            <text:p text:style-name="al">e. activiteiten ter bevordering van de politieke participatie van jongeren en </text:p>
            <text:p text:style-name="al">andere ondervertegenwoordigde groepen;</text:p>
            <text:p text:style-name="al">f. het werven van leden;</text:p>
            <text:p text:style-name="al">g. het betrekken van niet-leden bij activiteiten van de politieke partij;</text:p>
            <text:p text:style-name="al">h. werving, selectie en begeleiding van politieke ambtsdragers;</text:p>
            <text:p text:style-name="al">i. activiteiten in het kader van verkiezingscampagnes.</text:p>
            <text:p text:style-name="al">2. De in het eerste lid genoemde activiteiten komen alleen voor subsidie in </text:p>
            <text:p text:style-name="al">aanmerking voor zover zij plaatsvinden binnen of gericht zijn op het gebied </text:p>
            <text:p text:style-name="al">van de gemeente Hof van Twente.</text:p>
          </text:section>
          <text:section text:name="artikel_id1-3-2-2-7" text:style-name="artikel">
            <text:p text:style-name="artikel_kop_titel"><text:span text:style-name="artikel_kop_label">Artikel</text:span> <text:span text:style-name="artikel_kop_nr">6</text:span> </text:p>
            <text:p text:style-name="al">Subsidietermijn</text:p>
            <text:p text:style-name="al">De subsidie wordt verleend voor de periode 1 juli tot en met 30 juni van het </text:p>
            <text:p text:style-name="al">daaropvolgende kalenderjaar.</text:p>
          </text:section>
          <text:section text:name="artikel_id1-3-2-2-8" text:style-name="artikel">
            <text:p text:style-name="artikel_kop_titel"><text:span text:style-name="artikel_kop_label">Artikel</text:span> <text:span text:style-name="artikel_kop_nr">7</text:span> </text:p>
            <text:p text:style-name="al">Subsidiebedrag</text:p>
            <text:p text:style-name="al">1. De hoogte van de subsidie die aan een decentrale politieke partij wordt </text:p>
            <text:p text:style-name="al">toegekend, is afhankelijk van het aantal zetels dat bij de laatstgehouden </text:p>
            <text:p text:style-name="al">verkiezing van de leden van de raad is toegekend aan de lijst waarboven de </text:p>
            <text:p text:style-name="al">voor deze decentrale politieke partij geregistreerde aanduiding, of een </text:p>
            <text:p text:style-name="al">afkorting daarvan, heeft gestaan.</text:p>
            <text:p text:style-name="al">2. Als bij de laatstgehouden verkiezingen een of meer zetels zijn toegewezen </text:p>
            <text:p text:style-name="al">aan een lijst waarop artikel H 3, derde lid, van de Kieswet is toegepast, wordt </text:p>
            <text:p text:style-name="al">voor de vaststelling van het aantal zetels als bedoeld in het eerste lid </text:p>
            <text:p text:style-name="al">Besluit | 1101706 | Subsidieregeling decentrale politieke partijen gemeente Hof van </text:p>
            <text:p text:style-name="al">Twente 2026 2</text:p>
            <text:p text:style-name="al">uitgegaan van een daartoe strekkende gezamenlijke verklaring van de </text:p>
            <text:p text:style-name="al">betreffende decentrale politieke partijen over de toerekening van de </text:p>
            <text:p text:style-name="al">toegekende zetels bij de laatstgehouden verkiezingen aan deze partijen.</text:p>
            <text:p text:style-name="al">3. Als een decentrale politieke partij als bedoeld in het eerste lid fuseert in de </text:p>
            <text:p text:style-name="al">zin van artikel 309 van Boek 2 van het Burgerlijk Wetboek, dan wordt de som </text:p>
            <text:p text:style-name="al">van het aantal zetels als bedoeld in het eerste lid aan de nieuwe decentrale </text:p>
            <text:p text:style-name="al">politieke partij toegerekend, met dien verstande dat door de </text:p>
            <text:p text:style-name="al">rechtsvoorganger niet al subsidie op basis van de betreffende zetel(s) is </text:p>
            <text:p text:style-name="al">aangevraagd.</text:p>
            <text:p text:style-name="al">4. De subsidie bedraagt € 488,00 per zetel voor de in artikel 6 genoemde </text:p>
            <text:p text:style-name="al">periode van één jaar.</text:p>
          </text:section>
          <text:section text:name="artikel_id1-3-2-2-9" text:style-name="artikel">
            <text:p text:style-name="artikel_kop_titel"><text:span text:style-name="artikel_kop_label">Artikel</text:span> <text:span text:style-name="artikel_kop_nr">8</text:span> </text:p>
            <text:p text:style-name="al">Subsidieaanvraag</text:p>
            <text:p text:style-name="al">1. Een decentrale politieke partij kan subsidie aanvragen voor de in artikel 5 </text:p>
            <text:p text:style-name="al">genoemde activiteiten bij het college.</text:p>
            <text:p text:style-name="al">2. In aanvulling op artikel 6 van de Asv legt de aanvrager de volgende </text:p>
            <text:p text:style-name="al">gegevens over:</text:p>
            <text:p text:style-name="al">a. de geregistreerde aanduiding dan wel afkorting daarvan van de </text:p>
            <text:p text:style-name="al">aanvrager die bij de laatstgehouden verkiezing boven een lijst heeft </text:p>
            <text:p text:style-name="al">gestaan;</text:p>
            <text:p text:style-name="al">b. het aantal zetels dat bij de vaststelling van de verkiezingsuitslag aan de </text:p>
            <text:p text:style-name="al">onder a bedoelde lijst is toegewezen;</text:p>
            <text:p text:style-name="al">c. de rechtsvorm, de statutaire naam en het vestigingsadres van de </text:p>
            <text:p text:style-name="al">rechtspersoon namens welke de aanvraag wordt gedaan en de </text:p>
            <text:p text:style-name="al">handtekeningen van degene(n) die bevoegd is/zijn de rechtspersoon te </text:p>
            <text:p text:style-name="al">vertegenwoordigen;</text:p>
            <text:p text:style-name="al">d. indien van toepassing: een verklaring van de politieke vereniging waarvan </text:p>
            <text:p text:style-name="al">het orgaan zonder rechtspersoonlijkheid deel uitmaakt, waaruit blijkt dat </text:p>
            <text:p text:style-name="al">de aanvraag is ingediend door degene(n) die bevoegd is/zijn de </text:p>
            <text:p text:style-name="al">vereniging lokaal te vertegenwoordigen;</text:p>
            <text:p text:style-name="al">e. het IBAN-rekeningnummer en de tenaamstelling waarop het </text:p>
            <text:p text:style-name="al">subsidiebedrag overgemaakt dient te worden.</text:p>
            <text:p text:style-name="al">3. Voor de aanvraag maakt de aanvrager gebruik van het door het college </text:p>
            <text:p text:style-name="al">vastgestelde aanvraagformulier.</text:p>
          </text:section>
          <text:section text:name="artikel_id1-3-2-2-10" text:style-name="artikel">
            <text:p text:style-name="artikel_kop_titel"><text:span text:style-name="artikel_kop_label">Artikel</text:span> <text:span text:style-name="artikel_kop_nr">9</text:span> </text:p>
            <text:p text:style-name="al">Aanvraagtermijn</text:p>
            <text:p text:style-name="al">De aanvraag wordt in afwijking van artikel 7 van de Asv vóór 6 april van het </text:p>
            <text:p text:style-name="al">subsidiejaar ingediend.</text:p>
          </text:section>
          <text:section text:name="artikel_id1-3-2-2-11" text:style-name="artikel">
            <text:p text:style-name="artikel_kop_titel"><text:span text:style-name="artikel_kop_label">Artikel</text:span> <text:span text:style-name="artikel_kop_nr">10</text:span> </text:p>
            <text:p text:style-name="al">Beslistermijn subsidievaststelling</text:p>
            <text:p text:style-name="al">1. Het college besluit in afwijking van artikel 8 van de Asv uiterlijk 30 juni van </text:p>
            <text:p text:style-name="al">het jaar waarin de periode aanvangt waarvoor de subsidie is aangevraagd.</text:p>
            <text:p text:style-name="al">2. Het college gaat daarbij in afwijking van artikel 13, eerste lid, van de Asv </text:p>
            <text:p text:style-name="al">direct over tot het nemen van het besluit tot subsidievaststelling.</text:p>
          </text:section>
          <text:section text:name="artikel_id1-3-2-2-12" text:style-name="artikel">
            <text:p text:style-name="artikel_kop_titel"><text:span text:style-name="artikel_kop_label">Artikel</text:span> <text:span text:style-name="artikel_kop_nr">11</text:span> </text:p>
            <text:p text:style-name="al">Aanvullende verplichtingen</text:p>
            <text:p text:style-name="al">Besluit | 1101706 | Subsidieregeling decentrale politieke partijen gemeente Hof van </text:p>
            <text:p text:style-name="al">Twente 2026 3</text:p>
            <text:p text:style-name="al">1. In aanvulling op artikel 12 van de Asv is de subsidieontvanger verplicht </text:p>
            <text:p text:style-name="al">transparant te zijn over zijn organisatie en een zodanige administratie te </text:p>
            <text:p text:style-name="al">voeren dat deze een betrouwbaar beeld geeft van de financiële positie van </text:p>
            <text:p text:style-name="al">de partij.</text:p>
            <text:p text:style-name="al">2. Op grond van de in het eerste lid genoemde transparantieplicht maakt de </text:p>
            <text:p text:style-name="al">subsidieontvanger op een algemeen toegankelijke wijze elektronisch actueel </text:p>
            <text:p text:style-name="al">openbaar:</text:p>
            <text:p text:style-name="al">a. de statuten van de vereniging;</text:p>
            <text:p text:style-name="al">b. een overzicht van zijn neveninstellingen als bedoeld in artikel 1 van de </text:p>
            <text:p text:style-name="al">Wet financiering politieke partijen;</text:p>
            <text:p text:style-name="al">c. de procedure voor de kandidaatstelling en de benoeming van de leden </text:p>
            <text:p text:style-name="al">van het bestuur en zijn statutaire organen;</text:p>
            <text:p text:style-name="al">d. de voorwaarden die aan het lidmaatschap, en aan de benoeming in de </text:p>
            <text:p text:style-name="al">organen, bedoeld in onderdeel c, worden verbonden;</text:p>
            <text:p text:style-name="al">e. de samenstelling van de in onderdeel c bedoelde statutaire organen;</text:p>
            <text:p text:style-name="al">f. de procedure voor de totstandkoming van kandidatenlijsten bij </text:p>
            <text:p text:style-name="al">verkiezingen en, indien van toepassing, de criteria op basis waarvan </text:p>
            <text:p text:style-name="al">personen daarvoor worden geselecteerd;</text:p>
            <text:p text:style-name="al">g. uiterlijk 30 juni een financieel verslag over het voorafgaande </text:p>
            <text:p text:style-name="al">kalenderjaar; en</text:p>
            <text:p text:style-name="al">h. uiterlijk 31 augustus een activiteitenverslag van de met de subsidie </text:p>
            <text:p text:style-name="al">(mede) mogelijk gemaakte activiteiten.</text:p>
            <text:p text:style-name="al">4. Op grond van de in het eerste lid genoemde verplichting tot het voeren van </text:p>
            <text:p text:style-name="al">een financiële administratie die een betrouwbaar beeld geeft van de </text:p>
            <text:p text:style-name="al">financiële positie van de partij neemt de subsidieontvanger in ieder geval de </text:p>
            <text:p text:style-name="al">volgende zaken in zijn administratie op:</text:p>
            <text:p text:style-name="al">a. de ontvangen subsidies;</text:p>
            <text:p text:style-name="al">b. de aanvaarde giften met een cumulatieve geldwaarde van meer dan € </text:p>
            <text:p text:style-name="al">250,00 van één donateur in het kalenderjaar, inclusief de naam en het </text:p>
            <text:p text:style-name="al">adres van de donateur en de datum van ontvangst;</text:p>
            <text:p text:style-name="al">c. de overige inkomsten;</text:p>
            <text:p text:style-name="al">d. de vermogenspositie; en</text:p>
            <text:p text:style-name="al">e. de schulden boven de € 5.000,00, inclusief de naam en het adres van de </text:p>
            <text:p text:style-name="al">schuldeiser en de datum van het ontstaan,</text:p>
            <text:p text:style-name="al">en bewaart deze gedurende zeven jaar.</text:p>
            <text:p text:style-name="al">5. Het in het tweede lid, onderdeel g, bedoelde financieel verslag bevat de in </text:p>
            <text:p text:style-name="al">het derde lid genoemde informatie, met uitzondering van het adres van de </text:p>
            <text:p text:style-name="al">donateur. Als een donateur gelet op het belang van zijn veiligheid bezwaar </text:p>
            <text:p text:style-name="al">heeft gemaakt tegen vermelding van zijn naam, kan deze achterwege </text:p>
            <text:p text:style-name="al">blijven, met dien verstande dat in dat geval een omschrijving wordt gegeven </text:p>
            <text:p text:style-name="al">van de categorie van instellingen of organisaties waartoe de donateur </text:p>
            <text:p text:style-name="al">behoort.</text:p>
          </text:section>
          <text:section text:name="artikel_id1-3-2-2-13" text:style-name="artikel">
            <text:p text:style-name="artikel_kop_titel"><text:span text:style-name="artikel_kop_label">Artikel</text:span> <text:span text:style-name="artikel_kop_nr">12</text:span> </text:p>
            <text:p text:style-name="al">Afwijkende termijnen eerste jaar</text:p>
            <text:p text:style-name="al">1. In afwijking van de in artikel 9 genoemde aanvraagtermijn kan een aanvraag </text:p>
            <text:p text:style-name="al">worden ingediend binnen acht weken na bekendmaking van deze </text:p>
            <text:p text:style-name="al">subsidieregeling.</text:p>
            <text:p text:style-name="al">Besluit | 1101706 | Subsidieregeling decentrale politieke partijen gemeente Hof van </text:p>
            <text:p text:style-name="al">Twente 2026 4</text:p>
            <text:p text:style-name="al">2. In afwijking van de in artikel 10 genoemde uiterlijke beslisdatum, beslist het </text:p>
            <text:p text:style-name="al">college binnen acht weken na ontvangst van de in het eerste lid genoemde </text:p>
            <text:p text:style-name="al">aanvraag.</text:p>
          </text:section>
          <text:section text:name="artikel_id1-3-2-2-14" text:style-name="artikel">
            <text:p text:style-name="artikel_kop_titel"><text:span text:style-name="artikel_kop_label">Artikel</text:span> <text:span text:style-name="artikel_kop_nr">13</text:span> </text:p>
            <text:p text:style-name="al">Inwerkingtreding</text:p>
            <text:p text:style-name="al">Deze regeling treedt in werking op de dag na de datum van bekendmaking en </text:p>
            <text:p text:style-name="al">werkt terug tot en met 1 juli 2026.</text:p>
          </text:section>
          <text:section text:name="artikel_id1-3-2-2-15" text:style-name="artikel">
            <text:p text:style-name="artikel_kop_titel"><text:span text:style-name="artikel_kop_label">Artikel</text:span> <text:span text:style-name="artikel_kop_nr">14</text:span> </text:p>
            <text:p text:style-name="al">Citeertitel</text:p>
            <text:p text:style-name="al">Deze regeling wordt aangehaald als: Subsidieregeling decentrale politieke </text:p>
            <text:p text:style-name="al">partijen gemeente Hof van Twente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van Hof van Twente,</text:span></text:p>
            <text:p><text:span text:style-name="functie">de loco-secretaris</text:span></text:p>
            <text:p><text:span text:style-name="functie">M.J. Grobben</text:span></text:p>
            <text:p><text:span text:style-name="functie">de burgemeester,</text:span></text:p>
            <text:p><text:span text:style-name="functie">drs. H.A.M. Nauta-van Moorsel MP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62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Hof van Twente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Hof van Twente</meta:user-defined>
    <meta:user-defined meta:name="OVERHEID.Gemeente/DCTERMS.publisher">Hof van Twente</meta:user-defined>
    <meta:user-defined meta:name="OVERHEID.TaxonomieBeleidsagendaDecentraal/OVERHEID.category">Bestuur | Organisatie en beleid</meta:user-defined>
    <meta:user-defined meta:name="DC.source">Gemeentewet]|[1.0:c:BWBR0005416&amp;g=2026-06-04</meta:user-defined>
    <dc:language>nl</dc:language>
    <meta:user-defined meta:name="OVERHEIDop.locatietype/OVERHEIDop.gebiedsmarkering">Gemeente</meta:user-defined>
    <meta:user-defined meta:name="DC.title">Subsidieregeling decentrale politieke partijen gemeente Hof van Twente 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81</meta:user-defined>
    <meta:user-defined meta:name="OVERHEIDop.betreftRegeling">CVDR765698_1</meta:user-defined>
    <meta:user-defined meta:name="xs:date/OVERHEIDop.startdatum">2026-08-22</meta:user-defined>
    <meta:user-defined meta:name="OVERHEIDop.GmbID/DC.identifier">gmb-2026-396281</meta:user-defined>
    <meta:user-defined meta:name="OVERHEIDop.versieInformatie"/>
  </office:meta>
</office:document-meta>
</file>