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Dalweg West - VZV00 H 1748, 1025 en 1651 (in verlengde van Hoofdweg) - Westerhaar-Vriezenveensewijk, Ballonfestijn Westerhaar 2026 op 11-9-2026 en 12-9-2026 van 13.00 t/m 24.00 uur, ontvangen op 17-08-2026, zaaknummer TR-Z2026-0017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Dalweg West - VZV00 H 1748, 1025 en 1651 (in verlengde van Hoofdweg) - Westerhaar-Vriezenveensewijk</text:p>
            <text:p text:style-name="common-al">
            <text:span text:style-name="nadrukvet">Wat:</text:span> Ballonfestijn Westerhaar 2026 op 11-09-2026 en 12-09-2026 van 13.00 t/m 24.00 uur</text:p>
            <text:p text:style-name="common-al"/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62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87</meta:user-defined>
    <meta:user-defined meta:name="DCTERMS.abstract">Ballonfestijn Westerhaar 2026 op 11-9-2026 en 12-9-2026 van 13.00 t/m 24.00 uur</meta:user-defined>
    <dc:language>nl</dc:language>
    <meta:user-defined meta:name="OVERHEIDop.locatietype/OVERHEIDop.gebiedsmarkering">Punt</meta:user-defined>
    <meta:user-defined meta:name="DC.title">Gemeente Twenterand - Ingekomen aanvraag Dalweg West - VZV00 H 1748, 1025 en 1651 (in verlengde van Hoofdweg) - Westerhaar-Vriezenveensewijk, Ballonfestijn Westerhaar 2026 op 11-9-2026 en 12-9-2026 van 13.00 t/m 24.00 uur, ontvangen op 17-08-2026, zaaknummer TR-Z2026-001787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280</meta:user-defined>
    <meta:user-defined meta:name="OVERHEIDop.GmbID/DC.identifier">gmb-2026-396280</meta:user-defined>
    <meta:user-defined meta:name="OVERHEIDop.versieInformatie"/>
  </office:meta>
</office:document-meta>
</file>