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dakkapel op de locatie Vliegerweg 12 te Culemborg zaaknummer ODR2611745</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plaatsen van een dakkapel aan de Vliegerweg 12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3 augustus 2026. De gemeente neemt daarover waarschijnlijk 8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962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dakkapel op de locatie Vliegerweg 12 te Culemborg zaaknummer ODR2611745</meta:user-defined>
    <meta:user-defined meta:name="DCTERMS.W3CDTF/DCTERMS.available">2026-08-21</meta:user-defined>
    <meta:user-defined meta:name="DCTERMS.W3CDTF/OVERHEIDop.jaargang">2026</meta:user-defined>
    <meta:user-defined meta:name="OVERHEIDop.publicationIssue">396278</meta:user-defined>
    <meta:user-defined meta:name="OVERHEIDop.GmbID/DC.identifier">gmb-2026-396278</meta:user-defined>
    <meta:user-defined meta:name="OVERHEIDop.versieInformatie"/>
  </office:meta>
</office:document-meta>
</file>