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sparkweg 103-H 1071G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 en het uitbreiden van de bestaande kelder</text:p>
            <text:p text:style-name="common-al">Zaakadres: Willemsparkweg 103-H 1071GV Amsterdam</text:p>
            <text:p text:style-name="common-al">Datum ontvangst: 29-06-2026</text:p>
            <text:p text:style-name="common-al">Zaaknummer: Z2026-028566</text:p>
            <text:p text:style-name="common-al">DSO-nummer: 202606290223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2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566</meta:user-defined>
    <meta:user-defined meta:name="DCTERMS.abstract">uitvoeren van funderingsherstel en het uitbreiden van de bestaande keld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llemsparkweg 103-H 1071GV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77</meta:user-defined>
    <meta:user-defined meta:name="OVERHEIDop.GmbID/DC.identifier">gmb-2026-396277</meta:user-defined>
    <meta:user-defined meta:name="OVERHEIDop.versieInformatie"/>
  </office:meta>
</office:document-meta>
</file>