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echtstraat 36-1 1078R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dichtzetten van de trap en realiseren van constructieve wijzigingen.</text:p>
            <text:p text:style-name="common-al">Besluit: verleend</text:p>
            <text:p text:style-name="common-al">Besluit verzonden op: 19-08-2026</text:p>
            <text:p text:style-name="common-al">Zaakadres: Vechtstraat 36-1 1078RM Amsterdam</text:p>
            <text:p text:style-name="common-al">Zaaknummer: Z2026-022633</text:p>
            <text:p text:style-name="common-al">DSO-nummer: 202605220110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63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633</meta:user-defined>
    <meta:user-defined meta:name="DCTERMS.abstract">dichtzetten van de trap en realiseren van constructieve doorbraken</meta:user-defined>
    <dc:language>nl</dc:language>
    <meta:user-defined meta:name="OVERHEIDop.locatietype/OVERHEIDop.gebiedsmarkering">Vlak</meta:user-defined>
    <meta:user-defined meta:name="DC.title">Besluit omgevingsvergunning reguliere procedure verleend Vechtstraat 36-1 1078RM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75</meta:user-defined>
    <meta:user-defined meta:name="OVERHEIDop.GmbID/DC.identifier">gmb-2026-396275</meta:user-defined>
    <meta:user-defined meta:name="OVERHEIDop.versieInformatie"/>
  </office:meta>
</office:document-meta>
</file>