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Meanderpark, Amstelveen - Bouwen Brug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bouwen van een voetgangers- en fietsbrug (KW108) in het Meanderpark te Amstelveen. </text:p>
            <text:p text:style-name="common-al">Dit betreft een aanvraag die valt onder de door Rijkswaterstaat gecoördineerde procedure in het kader van de wegverbreding A9 tussen de knooppunten Badhoevedorp en Holendrecht. </text:p>
            <text:p text:style-name="common-al">Aanvrager: FCC Construccion S.A.</text:p>
            <text:p text:style-name="common-al">Zaaknummer: OD2026-0051498</text:p>
            <text:p text:style-name="common-al">DSO nummer: 2026081100936</text:p>
            <text:p text:style-name="common-al">Ontvangstdatum aanvraag: 11-08-2026</text:p>
            <text:p text:style-name="common-al">Namens: Gemeente Amstelveen</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last-al">Heeft u een vraag over deze zaak dan kunt u gebruik maken van dit <text:a xlink:href="https://odnzkg.nl/loket/contactformulier/" xlink:type="simple">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626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6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6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D2026-0051498</meta:user-defined>
    <meta:user-defined meta:name="DCTERMS.abstract">Weguitbreiding A9 Badhoevedorp-Holendrecht, definitieve werken: bouwen KW108 voetgangers en fietsbrug in het Meanderpark te Amstelveen</meta:user-defined>
    <dc:language>nl</dc:language>
    <meta:user-defined meta:name="OVERHEIDop.locatietype/OVERHEIDop.gebiedsmarkering">Punt</meta:user-defined>
    <meta:user-defined meta:name="DC.title">Aanvraag vergunning ontvangen - Meanderpark, Amstelveen - Bouwen Brug</meta:user-defined>
    <meta:user-defined meta:name="DCTERMS.W3CDTF/DCTERMS.available">2026-08-21</meta:user-defined>
    <meta:user-defined meta:name="DCTERMS.W3CDTF/OVERHEIDop.jaargang">2026</meta:user-defined>
    <meta:user-defined meta:name="OVERHEIDop.publicationIssue">396260</meta:user-defined>
    <meta:user-defined meta:name="OVERHEIDop.GmbID/DC.identifier">gmb-2026-396260</meta:user-defined>
    <meta:user-defined meta:name="OVERHEIDop.versieInformatie"/>
  </office:meta>
</office:document-meta>
</file>