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Tormentil 10, 5684PK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9 juli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plaatsen van een bewegwijzeringsbord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  <text:list-item text:style-override="id1-3-2-1-1-5-2">
                <text:number>•</text:number>
                <text:p text:style-name="al">bouwactiviteit (omgevingsplan)</text:p>
              </text:list-item>
              <text:list-item text:style-override="id1-3-2-1-1-5-3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Locatie:</text:span>
          </text:p>
            <text:p text:style-name="common-al">Tormentil 10, 5684PK Best</text:p>
            <text:p text:style-name="common-al">
            <text:span text:style-name="nadrukvet">Dossiernummer:</text:span>
          </text:p>
            <text:p text:style-name="common-al">Z2026-00001271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30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9624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Rx.Mission zaak Z2026-00001271</meta:user-defined>
    <meta:user-defined meta:name="DCTERMS.abstract">een besluit; Tormentil 10, 5684PK Bes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een aanvraag voor een omgevingsvergunning, Tormentil 10, 5684PK Bes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45</meta:user-defined>
    <meta:user-defined meta:name="OVERHEIDop.GmbID/DC.identifier">gmb-2026-396245</meta:user-defined>
    <meta:user-defined meta:name="OVERHEIDop.versieInformatie"/>
  </office:meta>
</office:document-meta>
</file>