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resident Kennedylaan 228-3 1079N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en samenvoegen van de berging op de vierde verdieping met de onderliggende woning</text:p>
            <text:p text:style-name="common-al">Zaakadres: President Kennedylaan 228-3 1079NS Amsterdam</text:p>
            <text:p text:style-name="common-al">Datum ontvangst: 15-06-2026</text:p>
            <text:p text:style-name="common-al">Zaaknummer: Z2026-026230</text:p>
            <text:p text:style-name="common-al">DSO-nummer: 202606150211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23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3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3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230</meta:user-defined>
    <meta:user-defined meta:name="DCTERMS.abstract">omzetten en samenvoegen van de berging op de vierde verdieping met de onderliggen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resident Kennedylaan 228-3 1079NS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39</meta:user-defined>
    <meta:user-defined meta:name="OVERHEIDop.GmbID/DC.identifier">gmb-2026-396239</meta:user-defined>
    <meta:user-defined meta:name="OVERHEIDop.versieInformatie"/>
  </office:meta>
</office:document-meta>
</file>