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style:num-suffix="" text:bullet-char="​" text:level="1">
        <style:list-level-properties text:min-label-width="10mm"/>
      </text:list-level-style-bullet>
    </text:list-style>
    <text:list-style style:name="id1-3-2-1-1-3-1">
      <text:list-level-style-bullet style:num-suffix=""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style:num-suffix="" text:bullet-char="​" text:level="1">
        <style:list-level-properties text:min-label-width="10mm"/>
      </text:list-level-style-bullet>
    </text:list-style>
    <text:list-style style:name="id1-3-2-1-1-3-4">
      <text:list-level-style-bullet style:num-suffix="" text:bullet-char="​" text:level="1">
        <style:list-level-properties text:min-label-width="10mm"/>
      </text:list-level-style-bullet>
    </text:list-style>
  </office:automatic-styles>
  <office:body>
    <office:text>
      <text:p text:style-name="new_page_staatscourant"/>
      <text:p text:style-name="single-kop-titel">Oostwoldjerweg 15 en 15a Siddeburen, Ontwerpbesluit omgevingsvergunning incl. m.e.r.-beoordelingsbeslui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de gemeente Midden-Groningen is voornemens om voor de locatie Oostwoldjerweg 15 en 15a in Siddeburen een vergunning op grond van Omgevingswet te verlenen. Het ontwerpbesluit betreft de volgende activiteit:</text:p>
            <text:list text:style-name="id1-3-2-1-1-3">
              <text:list-item text:style-override="id1-3-2-1-1-3-1">
                <text:number/>
                <text:p text:style-name="al"/>
              </text:list-item>
              <text:list-item text:style-override="id1-3-2-1-1-3-2">
                <text:number>•</text:number>
                <text:p text:style-name="al">milieubelastende activiteit (mba) 'veehouderij' (Exploiteren van een ippc-installatie voor het houden van pluimvee).</text:p>
              </text:list-item>
              <text:list-item text:style-override="id1-3-2-1-1-3-3">
                <text:number/>
                <text:p text:style-name="al">De aanvraag betreft de mogelijkheid om in de al vergunde pluimveestal voor de reguliere vleeskuikens ook de optie te hebben om scharrelvleeskuikens te kunnen houden met een overdekte uitloop aan de bestaande pluimveestal. </text:p>
              </text:list-item>
              <text:list-item text:style-override="id1-3-2-1-1-3-4">
                <text:number/>
                <text:p text:style-name="al"/>
              </text:list-item>
            </text:list>
            <text:p text:style-name="common-al">Daarnaast maakt het college van burgemeester en wethouders van de gemeente Midden-Groningen bekend dat zij een beslissing hebben genomen op de aanmeldnotitie m.e.r.-beoordeling i.h.k.v. de omgevingsvergunning. Uit de m.e.r.-beoordeling blijkt dat er geen aanzienlijke nadelige gevolgen voor het milieu zijn. Een milieueffectrapport is niet nodig, er kan worden volstaan met de uitgevoerde m.e.r.-beoordeling.</text:p>
            <text:p text:style-name="common-al"/>
            <text:p text:style-name="common-al">
            <text:span text:style-name="nadrukvet">Inzage</text:span>
          </text:p>
            <text:p text:style-name="common-al">
            <text:span text:style-name="nadrukvet"/>Het ontwerpbesluit (incl. m.e.r.-beoordelingsbesluit) en de bijbehorende stukken liggen vanaf de dag na publicatie tot en met zes weken later ter inzage in het gemeentehuis van de gemeente Midden-Groningen.</text:p>
            <text:p text:style-name="common-al"/>
            <text:p text:style-name="common-al">
            <text:span text:style-name="nadrukvet">Zienswijzen</text:span>
          </text:p>
            <text:p text:style-name="common-al">
            <text:span text:style-name="nadrukvet"/>Gedurende de periode dat het ontwerpbesluit (incl. m.e.r.-beoordelingsbesluit) met de daarbij behorende stukken ter inzage ligt, heeft eenieder de mogelijkheid om een zienswijze over het ontwerpbesluit naar voren te brengen. Het naar voren brengen van zienswijzen kan zowel mondeling als schriftelijk. </text:p>
            <text:p text:style-name="common-al">Schriftelijke zienswijzen kunnen worden gericht aan het college van de gemeente Midden-Groningen, Postbus 75, 9600 AB Hoogezand. Voor het mondeling indienen van zienswijzen vragen wij u om minimaal een week voor het einde van de termijn een afspraak te maken. Hiervoor kan contact worden opgenomen met de Gemeente Midden-Groningen, telefoonnummer 0598 373737.</text:p>
            <text:p text:style-name="common-al"/>
            <text:p text:style-name="common-al">
            <text:span text:style-name="nadrukvet">Informatie</text:span>
          </text:p>
            <text:p text:style-name="common-al">
            <text:span text:style-name="nadrukvet"/>Voor nadere informatie kunt u contact opnemen met de gemeente Midden-Groningen, Gorecht-Oost 157, 9603 AE Hoogezand, telefoonnummer 0598 373737.</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62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Bestuur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Adres</meta:user-defined>
    <meta:user-defined meta:name="DC.title">Oostwoldjerweg 15 en 15a Siddeburen, Ontwerpbesluit omgevingsvergunning incl. m.e.r.-beoordelingsbesluit</meta:user-defined>
    <meta:user-defined meta:name="DCTERMS.W3CDTF/DCTERMS.available">2026-08-21</meta:user-defined>
    <meta:user-defined meta:name="DCTERMS.W3CDTF/OVERHEIDop.jaargang">2026</meta:user-defined>
    <meta:user-defined meta:name="OVERHEIDop.externeBijlage">ontwerpbesluit|exb-2026-29582</meta:user-defined>
    <meta:user-defined meta:name="OVERHEIDop.externeBijlage">bijlage bij ontwerpbesluit|exb-2026-29583</meta:user-defined>
    <meta:user-defined meta:name="OVERHEIDop.externeBijlage">bijlage bij ontwerpbesluit|exb-2026-29584</meta:user-defined>
    <meta:user-defined meta:name="OVERHEIDop.externeBijlage">bijlage bij ontwerpbesluit|exb-2026-29585</meta:user-defined>
    <meta:user-defined meta:name="OVERHEIDop.externeBijlage">bijlage bij ontwerpbesluit|exb-2026-29586</meta:user-defined>
    <meta:user-defined meta:name="OVERHEIDop.externeBijlage">bijlage bij ontwerpbesluit|exb-2026-29587</meta:user-defined>
    <meta:user-defined meta:name="OVERHEIDop.publicationIssue">396231</meta:user-defined>
    <meta:user-defined meta:name="OVERHEIDop.GmbID/DC.identifier">gmb-2026-396231</meta:user-defined>
    <meta:user-defined meta:name="OVERHEIDop.versieInformatie"/>
  </office:meta>
</office:document-meta>
</file>