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etrusPlanciusstraat_Aggenbachi2a5a2eef-c33d-4818-97b7-af684d0aff0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style:num-suffix="" text:bullet-char="​" text:level="1">
        <style:list-level-properties text:min-label-width="10mm"/>
      </text:list-level-style-bullet>
    </text:list-style>
    <text:list-style style:name="id1-3-2-1-1-7-1">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Den Helder - Verkeersbesluit Intrekken GPP Petrus Planciusstraat</text:p>
      <text:section text:name="regeling_id1-3-2" text:style-name="regeling">
        <text:section text:name="aanhef_id1-3-2-1" text:style-name="aanhef">
          <text:section text:name="considerans_id1-3-2-1-1" text:style-name="considerans">
            <text:p text:style-name="considerans.al">Kenmerk: 597539</text:p>
            <text:p text:style-name="considerans.al">Burgemeester en Wethouders van Den Helder;</text:p>
            <text:p text:style-name="considerans.al">daartoe bevoegd ingevolge artikel 18, lid 1d, van de Wegenverkeerswet 1994 (VWV) is het college van burgemeester en wethouders bevoegd tot het nemen van verkeersbesluiten.</text:p>
            <text:p text:style-name="considerans.al">Krachtens de "mandaatregeling gemeente Den Helder 2023", vastgesteld door het college van burgemeester en wethouders d.d. 5 Mei 2023;</text:p>
            <text:p text:style-name="tussenkopvet">
            <text:span text:style-name="nadrukvet">Overwegen ten aanzien van het besluit</text:span>
          </text:p>
            <text:p text:style-name="considerans.al">Wij hebben vernomen via een melding en bevestigd via de houder van de gehandicaptenparkeerplaats, dat de houder van de gehandicaptenparkeerplaats niet meer voldoet aan de huidige beleidsregels voor de gehandicaptenparkeerplaats in de Petrus Planciusstraat voor huisnummer 31. De houder heeft een alternatieve parkeermogelijkheid ( garage ) waar het voertuig wordt gestald dicht nabij het woonadres. Gezien het feit dat er nu een situatie is ontstaan die in strijd is met de vastgestelde beleidsregels, hebben wij besloten de bestaande gehandicaptenparkeerplaats op te heffen.</text:p>
            <text:list text:style-name="id1-3-2-1-1-7">
              <text:list-item text:style-override="id1-3-2-1-1-7-1">
                <text:number/>
                <text:p text:style-name="al"/>
              </text:list-item>
            </text:list>
            <text:p text:style-name="tussenkopvet">
            <text:span text:style-name="nadrukvet">Vereiste van het besluit</text:span>
          </text:p>
            <text:p text:style-name="considerans.al">Op grond van artikel 15, eerst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vet">
            <text:span text:style-name="nadrukvet">Advies Politie</text:span>
          </text:p>
            <text:p text:style-name="considerans.al">Overeenkomstig artikel 24 van het Besluit Administratieve Bepalingen inzake het wegverkeer is overleg gepleegd met de door de korpschef van de nationale politie gemachtigde verkeersadviseur. Deze heeft positief geadviseerd.</text:p>
            <text:p text:style-name="considerans.al">De genoemde wegen en weggedeelten in beheer zijn bij de gemeente Den Helder.</text:p>
            <text:p text:style-name="considerans_bottom"/>
          </text:section>
          <text:section text:name="afkondiging_id1-3-2-1-2" text:style-name="afkondiging">
            <text:p text:style-name="afkondiging_top"/>
            <text:p text:style-name="al">
            <text:span text:style-name="nadrukvet">Besluit</text:span>
          </text:p>
            <text:p text:style-name="al">Door opheffing van een bord E6 van Bijlage I van het Reglement verkeersregels en verkeerstekens 1990, met onderborden waarop het kenteken van het motorvoertuig is weergegeven, op het wegdek van: Petrus Planciusstraat, voor huisnummer 31 aanduidingen gereserveerde parkeerplaats voor gehandicapten te doen opheffen ten behoeve van de in de Petrus Planciusstraat woonachtige gehandicapten;</text:p>
            <text:p text:style-name="al"> </text:p>
            <text:p text:style-name="al">Den Helder, 21-08-2026</text:p>
            <text:p text:style-name="al"> </text:p>
            <text:p text:style-name="al">Hoogachtend,</text:p>
            <text:p text:style-name="al">Burgemeester en Wethouders van Den Helder,</text:p>
            <text:p text:style-name="al">Namens dezen,</text:p>
            <text:p text:style-name="al">Medewerker Team Openbare Ruimte,</text:p>
            <text:p text:style-name="al"> </text:p>
            <text:p text:style-name="al">J. Meijerman</text:p>
            <text:p text:style-name="al"/>
            <text:p text:style-name="al">
            <text:span text:style-name="nadrukvet">Bent u het niet eens met het besluit in deze brief?</text:span>
          </text:p>
            <text:p text:style-name="al">Wanneer u naar aanleiding van het hierboven vermelde besluit vragen mocht hebben, dan kunt u ons altijd voor een verdere toelichting bellen. Het telefoonnummer staat bovenaan deze brief.</text:p>
            <text:p text:style-name="al">Als u belang heeft bij dit besluit kunt u bezwaar maken. Dit moet binnen zes weken na de bovenaan deze brief vermelde dag waarop het besluit is verzonden.</text:p>
            <text:p text:style-name="al">Bezwaar maken kan op twee manieren.</text:p>
            <text:p text:style-name="al"/>
            <text:p text:style-name="al">
            <text:span text:style-name="nadrukondlijn">Online:</text:span>
          </text:p>
            <text:p text:style-name="al">Dit doet u via www.denhelder.nl. (https//www.denhelder.nl/contact/bezwaar_maken of <text:a xlink:href="https://www.denhelder.nl/Contact/Bezwaar_maken" xlink:type="simple">Bezwaar maken - Gemeente Den Helder</text:a>). U heeft daarvoor uw DigiD nodig.</text:p>
            <text:p text:style-name="al"/>
            <text:p text:style-name="al">
            <text:span text:style-name="nadrukondlijn">Per brief:</text:span>
          </text:p>
            <text:p text:style-name="al">U kunt uw bezwaarschrift gericht tegen een besluit van het college van Burgemeester en Wethouders, de burgemeester of de gemeenteraad richten aan:</text:p>
            <text:p text:style-name="al">Secretariaat van de Commissie voor de bezwaarschriften, Postbus 36, 1780 AA Den Helder.</text:p>
            <text:p text:style-name="al">Of u levert het bezwaarschrift in bij de receptie van het stadhuis, Willemsoord 66 in Den Helder. De </text:p>
            <text:p text:style-name="al">balie is open op maandag tot en met vrijdag van 8.30 tot 17.00 uur. </text:p>
            <text:p text:style-name="al"/>
            <text:p text:style-name="al">In het bezwaarschrift moet het volgende staan: </text:p>
            <text:p text:style-name="al">- uw contactgegevens zoals uw naam en adres (graag ook telefoonnummer en e-mailadres ); </text:p>
            <text:p text:style-name="al">- de datum waarop u het bezwaar schrijft en verstuurt; </text:p>
            <text:p text:style-name="al">- een omschrijving van het besluit waartegen u bezwaar maakt. U kunt ook een kopie </text:p>
            <text:p text:style-name="al"> meesturen of een kenmerk van het besluit doorgeven;</text:p>
            <text:p text:style-name="al">- de reden(en) waarom u bezwaar indient en wat het besluit volgens u moet zijn; </text:p>
            <text:p text:style-name="al">- uw handtekening. </text:p>
            <text:p text:style-name="al"/>
            <text:p text:style-name="al">Het indienen van een bezwaarschrift schort niet de werking van het hierboven vermelde besluit op. Dat betekent dat het besluit blijft gelden in de tijd dat uw bezwaarschrift in behandeling is. Kunt u vanwege de spoedeisendheid van de betrokken belangen een beslissing op uw bezwaarschrift niet afwachten? Dan kunt u gelijktijdig met of na de indiening van uw bezwaarschrift de Voorzieningenrechter van de Rechtbank Noord-Holland, Postbus 1621, 2003 BR Haarlem, vragen een voorlopige voorziening te treffen om de werking van het besluit voor de duur van uw bezwaarschriftprocedure te schorsen. Houdt u er rekening mee dat de rechtbank hiervoor kosten in rekening brengt. Zie ook: <text:a xlink:href="http://www.rechtspraak.nl" xlink:type="simple">www.rechtspraak.nl</text:a> .</text:p>
            <text:p text:style-name="al"/>
            <text:p text:style-name="al">
            <text:span text:style-name="nadrukvet">Locatie Gehandicaptenparkeerplaats</text:span>
          </text:p>
            <text:p text:style-name="al">
            <draw:frame><draw:text-box><text:section text:name="plaatje_id1-3-2-1-2-38-1" text:style-name="plaatje">
              <text:p text:style-name="illustratie_id1-3-2-1-2-38-1-1"><draw:frame draw:style-name="illustratie_id1-3-2-1-2-38-1-1" text:anchor-type="paragraph" svg:width="150mm" svg:height="102.4mm"><draw:image xlink:href="Pictures/PetrusPlanciusstraat_Aggenbachi2a5a2eef-c33d-4818-97b7-af684d0aff07.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8-1-1" style:parent-style-name="Standard">
      <style:paragraph-properties style:line-spacing="0mm" style:text-autospace="none" ofo:line-height="0.001cm"/>
    </style:style>
    <style:style style:family="graphic" style:name="illustratie_id1-3-2-1-2-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62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n Helder</meta:user-defined>
    <meta:user-defined meta:name="OVERHEID.Gemeente/OVERHEID.authority">Den Helder</meta:user-defined>
    <meta:user-defined meta:name="OVERHEID.Informatietype/DC.type">officiële publicatie</meta:user-defined>
    <meta:user-defined meta:name="OVERHEIDop.Rubriek/DC.type">verkeersbesluit of -mededeling</meta:user-defined>
    <meta:user-defined meta:name="OVERHEID.Gemeente/DCTERMS.publisher">Den Held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elder - Intrekken Gehandicaptenparkeerplaats op kenteken - Petrus Planciu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7539</meta:user-defined>
    <meta:user-defined meta:name="OVERHEIDop.verkeersbordcode">E6</meta:user-defined>
    <dc:language>nl</dc:language>
    <meta:user-defined meta:name="OVERHEIDop.locatietype/OVERHEIDop.gebiedsmarkering">Punt</meta:user-defined>
    <meta:user-defined meta:name="DC.title">Gemeente Den Helder - Verkeersbesluit Intrekken GPP Petrus Planciusstraat</meta:user-defined>
    <meta:user-defined meta:name="DCTERMS.W3CDTF/DCTERMS.available">2026-08-21</meta:user-defined>
    <meta:user-defined meta:name="DCTERMS.W3CDTF/OVERHEIDop.jaargang">2026</meta:user-defined>
    <meta:user-defined meta:name="OVERHEIDop.publicationIssue">396227</meta:user-defined>
    <meta:user-defined meta:name="OVERHEIDop.GmbID/DC.identifier">gmb-2026-396227</meta:user-defined>
    <meta:user-defined meta:name="OVERHEIDop.versieInformatie"/>
  </office:meta>
</office:document-meta>
</file>