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zettingsvergunning  Gooise Kant 100 1104M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mzetten van 1 zelfstandige woonruimte naar 4 onzelfstandige woonruimten</text:p>
            <text:p text:style-name="common-al">Besluit: </text:p>
            <text:p text:style-name="common-al">Besluit verzonden op: 19-08-2026</text:p>
            <text:p text:style-name="common-al">Zaakadres: Gooise Kant 100 1104MM Amsterdam</text:p>
            <text:p text:style-name="common-al">Zaaknummer: Z2026-031813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sdzo@amsterdam.nl?Subject=Dossiernummer Z2026-031813" xlink:type="simple">vth.sdzo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9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22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2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2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31813</meta:user-defined>
    <meta:user-defined meta:name="DCTERMS.abstract">het omzetten van 1 zelfstandige woonruimte naar 4 onzelfstandige woonruimten</meta:user-defined>
    <dc:language>nl</dc:language>
    <meta:user-defined meta:name="OVERHEIDop.locatietype/OVERHEIDop.gebiedsmarkering">Punt</meta:user-defined>
    <meta:user-defined meta:name="DC.title">Besluit omzettingsvergunning  Gooise Kant 100 1104MM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226</meta:user-defined>
    <meta:user-defined meta:name="OVERHEIDop.GmbID/DC.identifier">gmb-2026-396226</meta:user-defined>
    <meta:user-defined meta:name="OVERHEIDop.versieInformatie"/>
  </office:meta>
</office:document-meta>
</file>