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nabij Haven, Lauwersoog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aliseren van een waterstofinstallatie op de locatie nabij Haven, Lauwersoog.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30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622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2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Rx.Mission zaak Z2026-00000816</meta:user-defined>
    <meta:user-defined meta:name="DCTERMS.abstract">het realiseren van een waterstofinstallatie, nabij Haven, Lauwersoog (30 september 2026)</meta:user-defined>
    <dc:language>nl</dc:language>
    <meta:user-defined meta:name="DC.title">Besluit op omgevingsvergunning, nabij Haven, Lauwersoog (BOPA)</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81</meta:user-defined>
    <meta:user-defined meta:name="OVERHEIDop.publicationIssue">396222</meta:user-defined>
    <meta:user-defined meta:name="OVERHEIDop.GmbID/DC.identifier">gmb-2026-396222</meta:user-defined>
    <meta:user-defined meta:name="OVERHEIDop.versieInformatie"/>
  </office:meta>
</office:document-meta>
</file>