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llen van een houtopstand (kap) verleend ter hoogte van Prins Hendrikkade 60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(Iep) vanwege de veiligheid in de openbare ruimte [spoedkap]</text:p>
            <text:p text:style-name="common-al">Besluit: verleend</text:p>
            <text:p text:style-name="common-al">Besluit verzonden op: 19-08-2026</text:p>
            <text:p text:style-name="common-al">Zaakadres: ter hoogte van Prins Hendrikkade 600</text:p>
            <text:p text:style-name="common-al">Zaaknummer: Z2026-032764</text:p>
            <text:p text:style-name="common-al">DSO-nummer: 2026072300074</text:p>
            <text:p text:style-name="common-al">
            <text:span text:style-name="nadrukvet">Meer informatie</text:span>
          </text:p>
            <text:p text:style-name="common-al">Met ingang van de dag na publicatie kunt u gedurende zes weken het besluit en bijbehorende stukken bekijken via de link ‘Bekijk documenten’ links op deze pagina. Het besluit en bijbehorende stukken kunt u ook per e-mail ontvangen. Stuur een verzoek naar <text:a xlink:href="mailto:procesunitth.sdc@amsterdam.nl?Subject=Dossiernummer Z2026-032764" xlink:type="simple">procesunitth.sdc@amsterdam.nl</text:a> en vermeld daarin: zaakadres, zaaknummer en DSO-nummer.</text:p>
            <text:p text:style-name="common-al">Dit besluit treedt inwerking 4 weken na de dag van bekendmaking. Dit betekent dat de vergunninghouder pas na het verstrijken van deze termijn mag overgaan tot de kap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22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2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2764</meta:user-defined>
    <meta:user-defined meta:name="DCTERMS.abstract">[spoedkap] kappen van een boom (Iep) vanwege de veiligheid in de openbare ruimt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Besluit omgevingsvergunning reguliere procedure vellen van een houtopstand (kap) verleend ter hoogte van Prins Hendrikkade 600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21</meta:user-defined>
    <meta:user-defined meta:name="OVERHEIDop.GmbID/DC.identifier">gmb-2026-396221</meta:user-defined>
    <meta:user-defined meta:name="OVERHEIDop.versieInformatie"/>
  </office:meta>
</office:document-meta>
</file>