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standplaatsvergunning locatie Ir. Veltplein, voor de verkoop van Caribische maaltijden en grill-gerechten op vrijdag tot en met zondag vanaf 4 september 2026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bben op 13 augustus 2026 een besluit verzonden op de aanvraag met zaaknummer 2026-111817 voor het innemen van een vaste standplaats aan het Ir. Veltplein, bij de ingang van station Voorweg, ten behoeve van de verkoop van Caribische maaltijden, grillgerechten en non-alcoholische dranken. De standplaats zal wekelijks worden ingenomen op vrijdag, zaterdag en zondag van 4 september 2026 tot en met 31 augustus 2031. De vergunning is verleend.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 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9621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1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1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Zoetermeer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2026-111817</meta:user-defined>
    <meta:user-defined meta:name="DCTERMS.abstract">Vaste standplaats aan ir. Veltplein Caribische maaltijden, grillgerechten en non-alc dranken</meta:user-defined>
    <dc:language>nl</dc:language>
    <meta:user-defined meta:name="OVERHEIDop.locatietype/OVERHEIDop.gebiedsmarkering">Punt</meta:user-defined>
    <meta:user-defined meta:name="DC.title">Kennisgeving besluit standplaatsvergunning locatie Ir. Veltplein, voor de verkoop van Caribische maaltijden en grill-gerechten op vrijdag tot en met zondag vanaf 4 september 2026.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215</meta:user-defined>
    <meta:user-defined meta:name="OVERHEIDop.GmbID/DC.identifier">gmb-2026-396215</meta:user-defined>
    <meta:user-defined meta:name="OVERHEIDop.versieInformatie"/>
  </office:meta>
</office:document-meta>
</file>