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piegelgracht 15-1 1017JP Amsterdam, Spiegelgracht 15-2 1017J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brandscheidingen voor het vormen van zelfstandige woningen, het maken van een constructieve doorbraak, het plaatsen van een kozijn</text:p>
            <text:p text:style-name="common-al">Zaakadres: Spiegelgracht 15-1 1017JP Amsterdam, Spiegelgracht 15-2 1017JP Amsterdam</text:p>
            <text:p text:style-name="common-al">Datum ontvangst: 11-08-2026</text:p>
            <text:p text:style-name="common-al">Zaaknummer: Z2026-035782</text:p>
            <text:p text:style-name="common-al">DSO-nummer: 202608110049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19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782</meta:user-defined>
    <meta:user-defined meta:name="DCTERMS.abstract">wijzigen van de brandscheidingen voor het vormen van zelfstandige woningen, het maken van een constructieve doorbraak, het plaatsen van een kozij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piegelgracht 15-1 1017JP Amsterdam, Spiegelgracht 15-2 1017JP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194</meta:user-defined>
    <meta:user-defined meta:name="OVERHEIDop.GmbID/DC.identifier">gmb-2026-396194</meta:user-defined>
    <meta:user-defined meta:name="OVERHEIDop.versieInformatie"/>
  </office:meta>
</office:document-meta>
</file>