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Nigtevechtlaan 2 1384GN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uurdoorbraak tussen woonkamer en garage</text:p>
            <text:p text:style-name="common-al">Besluit: verleend</text:p>
            <text:p text:style-name="common-al">Besluit verzonden op: 19-08-2026</text:p>
            <text:p text:style-name="common-al">Zaakadres: Nigtevechtlaan 2 1384GN Weesp</text:p>
            <text:p text:style-name="common-al">Zaaknummer: Z2026-033871</text:p>
            <text:p text:style-name="common-al">DSO-nummer: 202607290005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33871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18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871</meta:user-defined>
    <meta:user-defined meta:name="DCTERMS.abstract">Muurdoorbraak tussen woonkamer en garag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Nigtevechtlaan 2 1384GN Weesp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188</meta:user-defined>
    <meta:user-defined meta:name="OVERHEIDop.GmbID/DC.identifier">gmb-2026-396188</meta:user-defined>
    <meta:user-defined meta:name="OVERHEIDop.versieInformatie"/>
  </office:meta>
</office:document-meta>
</file>