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rans van Mierisstraat 67-2 1071R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uitvoeren van interne constructieve wijzigingen, het vervangen van de balkonhekken ter hoogte van de tweede- en de derde verdieping aan de achtergevel, het plaatsen van zonnepanelen, daklichten, een dakluik en een airco ter hoogte van het dak</text:p>
            <text:p text:style-name="common-al">Zaakadres: Frans van Mierisstraat 67-2 1071RL Amsterdam</text:p>
            <text:p text:style-name="common-al">Datum ontvangst: 24-06-2026</text:p>
            <text:p text:style-name="common-al">Zaaknummer: Z2026-027854</text:p>
            <text:p text:style-name="common-al">DSO-nummer: 202606240065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18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854</meta:user-defined>
    <meta:user-defined meta:name="DCTERMS.abstract">het uitvoeren van interne constructieve wijzigingen, het vervangen van de balkonhekken ter hoogte van de tweede- en de derde verdieping aan de &lt;&lt;=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rans van Mierisstraat 67-2 1071RL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80</meta:user-defined>
    <meta:user-defined meta:name="OVERHEIDop.GmbID/DC.identifier">gmb-2026-396180</meta:user-defined>
    <meta:user-defined meta:name="OVERHEIDop.versieInformatie"/>
  </office:meta>
</office:document-meta>
</file>