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 heroverweging weigeringsbesluit Rembrandtlaan 10 in Muiderberg</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op bezwaar genomen over de aanvraag met zaaknummer Z2026-00000607 voor het kappen van een conifeer in de achtertuin van de woning op locatie Rembrandtlaan 10 in Muiderberg.</text:p>
            <text:p text:style-name="common-al">In heroverweging is besloten de omgevingsvergunning voor kap alsnog te verlenen. Naast de vergunning is een herplantplicht opgelegd.</text:p>
            <text:p text:style-name="common-al">
            <text:span text:style-name="nadrukvet">Beroep</text:span>
          </text:p>
            <text:p text:style-name="common-al">Als u het niet eens bent met het besluit op bezwaar en u belanghebbende bent, dan kunt u binnen 6 weken na de bekendmaking van het besluit (NB dit is de datum van verzending aan de aanvrager, te weten 18 augustus 2026 en dus niet de datum van deze openbare bekendmaking) beroep indienen bij Rechtbank Midden-Nederland, postbus 16005, 3500 DA Utrecht. </text:p>
            <text:p text:style-name="common-al">In het beroepschrift vermeldt u uw naam, adres, de omschrijving van het besluit en de redenen waarom u het niet eens bent met het besluit. U dient met het beroepschrift een afschrift van de beschikking, waartegen u in beroep bent gegaan mee te sturen. </text:p>
            <text:p text:style-name="common-al">
            <text:span text:style-name="nadrukvet">Voorlopige voorziening</text:span>
          </text:p>
            <text:p text:style-name="common-al">Een vergunning voor het kappen van een boom (met uitzondering van noodkap) treedt in werking na 4 weken na verlening inwerking. Als u wilt dat de vergunning niet in werking treedt, kunt u -als u beroep heeft ingediend-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common-al">Voor informatie kunt u op werkdagen telefonisch, van 8.30 – 13.00 uur, contact opnemen met de afdeling Vergunningen, Toezicht en Handhaving op telefoonnummer 035 207 00 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61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Verleende omgevingsvergunning na heroverweging weigeringsbesluit Rembrandtlaan 10 in Muiderberg</meta:user-defined>
    <meta:user-defined meta:name="DCTERMS.W3CDTF/DCTERMS.available">2026-08-21</meta:user-defined>
    <meta:user-defined meta:name="DCTERMS.W3CDTF/OVERHEIDop.jaargang">2026</meta:user-defined>
    <meta:user-defined meta:name="OVERHEIDop.publicationIssue">396173</meta:user-defined>
    <meta:user-defined meta:name="OVERHEIDop.GmbID/DC.identifier">gmb-2026-396173</meta:user-defined>
    <meta:user-defined meta:name="OVERHEIDop.versieInformatie"/>
  </office:meta>
</office:document-meta>
</file>