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Cairostraat 30 3047B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6-07-2026</text:span> een aanvraag voor een omgevingsvergunning, met kenmerk <text:span text:style-name="nadrukvet">Z2026-009902</text:span>/<text:span text:style-name="nadrukvet">2026071602247</text:span>, heeft ontvangen voor de Bouwactiviteit (technisch). <text:span text:style-name="nadrukcur">(Grondslag: Omgevingswet, artikel 5.1)</text:span></text:p>
            <text:p text:style-name="common-al">De aanvraag betreft het aanpassen van de brandcompartimentering op de locatie Cairostraat 30 3047B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1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02</meta:user-defined>
    <meta:user-defined meta:name="DCTERMS.abstract">Caïrostraat 30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Cairostraat 30 3047BC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72</meta:user-defined>
    <meta:user-defined meta:name="OVERHEIDop.GmbID/DC.identifier">gmb-2026-396172</meta:user-defined>
    <meta:user-defined meta:name="OVERHEIDop.versieInformatie"/>
  </office:meta>
</office:document-meta>
</file>