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Magalhaensplein 14-H 1057VG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één boom, Fraxinus excelsior, staande in de achtertuin, er geldt een herplantplicht</text:p>
            <text:p text:style-name="common-al">Besluit: verleend</text:p>
            <text:p text:style-name="common-al">Besluit verzonden op: 17-08-2026</text:p>
            <text:p text:style-name="common-al">Zaakadres: Magalhaensplein 14-H 1057VG Amsterdam</text:p>
            <text:p text:style-name="common-al">Zaaknummer: Z2026-023401</text:p>
            <text:p text:style-name="common-al">DSO-nummer: 2026052801224</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procesuitvoering.sdw@amsterdam.nl?Subject=Dossiernummer Z2026-023401" xlink:type="simple">procesuitvoering.sdw@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7-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616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6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6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3401</meta:user-defined>
    <meta:user-defined meta:name="DCTERMS.abstract">kappen van één boom, Fraxinus excelsior staande in de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Magalhaensplein 14-H 1057VG Amsterdam</meta:user-defined>
    <meta:user-defined meta:name="OVERHEIDop.datumEindeReactietermijn">2026-10-01</meta:user-defined>
    <meta:user-defined meta:name="OVERHEIDop.terinzageleggingBG">https://mijnpublicaties.nl/Publicatie/21d49543-e3c8-479b-57e2-08def6b1bae5</meta:user-defined>
    <meta:user-defined meta:name="DCTERMS.W3CDTF/DCTERMS.available">2026-08-21</meta:user-defined>
    <meta:user-defined meta:name="DCTERMS.W3CDTF/OVERHEIDop.jaargang">2026</meta:user-defined>
    <meta:user-defined meta:name="OVERHEIDop.publicationIssue">396166</meta:user-defined>
    <meta:user-defined meta:name="OVERHEIDop.GmbID/DC.identifier">gmb-2026-396166</meta:user-defined>
    <meta:user-defined meta:name="OVERHEIDop.versieInformatie"/>
  </office:meta>
</office:document-meta>
</file>