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Verlengde Korte Steeg 18 in Hardenberg, Het bouwen van een vervangende praktijkschool, het bouwen van een fietsenberging en het verplaatsen van de bestaande simulatie/zorg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Verlengde Korte Steeg 18 in Hardenberg</text:p>
              </text:list-item>
              <text:list-item text:style-override="id1-3-2-1-1-3-2">
                <text:number>-</text:number>
                <text:p text:style-name="al">Omschrijving: Het bouwen van een vervangende praktijkschool, het bouwen van een fietsenberging en het verplaatsen van de bestaande simulatie/zorgwoning.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1092-01</text:p>
              </text:list-item>
              <text:list-item text:style-override="id1-3-2-1-1-3-7">
                <text:number>-</text:number>
                <text:p text:style-name="al">DSO-nummer: 2026061201007</text:p>
              </text:list-item>
              <text:list-item text:style-override="id1-3-2-1-1-3-8">
                <text:number>-</text:number>
                <text:p text:style-name="al">Uiterlijke besluitdatum: 18 september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092-01</meta:user-defined>
    <meta:user-defined meta:name="DCTERMS.abstract">Verlenging beslistermijn omgevingsvergunning: Verlengde Korte Steeg 18 in Hardenberg, Het bouwen van een vervangende praktijkschool, het bouwen van een fietsenberging en het verplaatsen van de bestaande simulatie/zorgwoning.</meta:user-defined>
    <dc:language>nl</dc:language>
    <meta:user-defined meta:name="OVERHEIDop.locatietype/OVERHEIDop.gebiedsmarkering">Adres</meta:user-defined>
    <meta:user-defined meta:name="DC.title">Verlenging beslistermijn omgevingsvergunning: Verlengde Korte Steeg 18 in Hardenberg, Het bouwen van een vervangende praktijkschool, het bouwen van een fietsenberging en het verplaatsen van de bestaande simulatie/zorgwoning.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55</meta:user-defined>
    <meta:user-defined meta:name="OVERHEIDop.GmbID/DC.identifier">gmb-2026-396155</meta:user-defined>
    <meta:user-defined meta:name="OVERHEIDop.versieInformatie"/>
  </office:meta>
</office:document-meta>
</file>