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naast Veldzichtlaan 1 in Balkbrug, het verlengen van de tijdsduur van de tijdelijke parkeerplaatsen bij CTP Veldzicht tot 21 maart 20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naast Veldzichtlaan 1 in Balkbrug</text:p>
              </text:list-item>
              <text:list-item text:style-override="id1-3-2-1-1-3-2">
                <text:number>-</text:number>
                <text:p text:style-name="al">Omschrijving: het verlengen van de tijdsduur van de tijdelijke parkeerplaatsen bij CTP Veldzicht tot 21 maart 2028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63-01</text:p>
              </text:list-item>
              <text:list-item text:style-override="id1-3-2-1-1-3-6">
                <text:number>-</text:number>
                <text:p text:style-name="al">DSO-nummer: 2026080400912</text:p>
              </text:list-item>
              <text:list-item text:style-override="id1-3-2-1-1-3-7">
                <text:number>-</text:number>
                <text:p text:style-name="al">Ontvangstdatum: 4 augustus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4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63-01</meta:user-defined>
    <meta:user-defined meta:name="DCTERMS.abstract">Binnengekomen aanvraag omgevingsvergunning: naast Veldzichtlaan 1 in Balkbrug, het verlengen van de tijdsduur van de tijdelijke parkeerplaatsen bij CTP Veldzicht tot 21 maart 2028</meta:user-defined>
    <dc:language>nl</dc:language>
    <meta:user-defined meta:name="OVERHEIDop.locatietype/OVERHEIDop.gebiedsmarkering">Punt</meta:user-defined>
    <meta:user-defined meta:name="DC.title">Binnengekomen aanvraag omgevingsvergunning: naast Veldzichtlaan 1 in Balkbrug, het verlengen van de tijdsduur van de tijdelijke parkeerplaatsen bij CTP Veldzicht tot 21 maart 2028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47</meta:user-defined>
    <meta:user-defined meta:name="OVERHEIDop.GmbID/DC.identifier">gmb-2026-396147</meta:user-defined>
    <meta:user-defined meta:name="OVERHEIDop.versieInformatie"/>
  </office:meta>
</office:document-meta>
</file>