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aliseren van een dakopbouw op de locatie Rechte Zandweg 55 te Dordrecht zaaknummer 9003692968</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realiseren van een dakopbouw op de locatie Rechte Zandweg 55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24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611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1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1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realiseren van een dakopbouw op de locatie Rechte Zandweg 55 te Dordrecht zaaknummer 9003692968</meta:user-defined>
    <meta:user-defined meta:name="DCTERMS.W3CDTF/DCTERMS.available">2026-08-21</meta:user-defined>
    <meta:user-defined meta:name="DCTERMS.W3CDTF/OVERHEIDop.jaargang">2026</meta:user-defined>
    <meta:user-defined meta:name="OVERHEIDop.publicationIssue">396113</meta:user-defined>
    <meta:user-defined meta:name="OVERHEIDop.GmbID/DC.identifier">gmb-2026-396113</meta:user-defined>
    <meta:user-defined meta:name="OVERHEIDop.versieInformatie"/>
  </office:meta>
</office:document-meta>
</file>