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loosterstraat 18 en 20 in Sibculo, het intrekken van de omgevingsvergunning (V2012-0068-01) vanwege deelname aan de Landelijke beëindigingsregeling veehouderijlocaties (Z2025-0000739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loosterstraat 18 en 20 in Sibculo</text:p>
              </text:list-item>
              <text:list-item text:style-override="id1-3-2-1-1-3-2">
                <text:number>-</text:number>
                <text:p text:style-name="al">Omschrijving: het intrekken van de omgevingsvergunning (V2012-0068-01) vanwege deelname aan de Landelijke beëindigingsregeling veehouderijlocaties (Z2025-00007398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22-01</text:p>
              </text:list-item>
              <text:list-item text:style-override="id1-3-2-1-1-3-6">
                <text:number>-</text:number>
                <text:p text:style-name="al">DSO-nummer: </text:p>
              </text:list-item>
              <text:list-item text:style-override="id1-3-2-1-1-3-7">
                <text:number>-</text:number>
                <text:p text:style-name="al">Ontvangstdatum: 7 juli 2025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22-01</meta:user-defined>
    <meta:user-defined meta:name="DCTERMS.abstract">Binnengekomen aanvraag omgevingsvergunning: Kloosterstraat 18 en 20 in Sibculo, het intrekken van de omgevingsvergunning (V2012-0068-01) vanwege deelname aan de Landelijke beëindigingsregeling veehouderijlocaties (Z2025-00007398)</meta:user-defined>
    <dc:language>nl</dc:language>
    <meta:user-defined meta:name="OVERHEIDop.locatietype/OVERHEIDop.gebiedsmarkering">Punt</meta:user-defined>
    <meta:user-defined meta:name="DC.title">Binnengekomen aanvraag omgevingsvergunning: Kloosterstraat 18 en 20 in Sibculo, het intrekken van de omgevingsvergunning (V2012-0068-01) vanwege deelname aan de Landelijke beëindigingsregeling veehouderijlocaties (Z2025-00007398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04</meta:user-defined>
    <meta:user-defined meta:name="OVERHEIDop.GmbID/DC.identifier">gmb-2026-396104</meta:user-defined>
    <meta:user-defined meta:name="OVERHEIDop.versieInformatie"/>
  </office:meta>
</office:document-meta>
</file>