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Nieuwe Bouwlingstraat 5, 4901 KJ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Nieuwe Bouwlingstraat 5 Tijdelijk gebruik gemeentegrond plaatsen container (zaaknummer 1103087 verzonden op 19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3087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61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087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Nieuwe Bouwlingstraat 5, 4901 KJ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6100</meta:user-defined>
    <meta:user-defined meta:name="OVERHEIDop.GmbID/DC.identifier">gmb-2026-396100</meta:user-defined>
    <meta:user-defined meta:name="OVERHEIDop.versieInformatie"/>
  </office:meta>
</office:document-meta>
</file>