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Traject 10: tussen Kanaalweg-Oost 3 en 4 in Mariënberg, Traject 14: tussen Kanaalweg-Oost 86 en Broekdijk in Bruchterveld en Traject 19: aan de oostzijde van het kanaal tussen Kanaalweg-West 117 en 118 in Hardenberg, het realiseren van 3 steunbermen op traject 10, 14 en 19 in kanaal Almelo-De Haandr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Traject 10: tussen Kanaalweg-Oost 3 en 4 in Mariënberg, Traject 14: tussen Kanaalweg-Oost 86 en Broekdijk in Bruchterveld en Traject 19: aan de oostzijde van het kanaal tussen Kanaalweg-West 117 en 118 in Hardenberg</text:p>
              </text:list-item>
              <text:list-item text:style-override="id1-3-2-1-1-3-2">
                <text:number>-</text:number>
                <text:p text:style-name="al">Omschrijving: het realiseren van 3 steunbermen op traject 10, 14 en 19 in kanaal Almelo-De Haandrik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15-01</text:p>
              </text:list-item>
              <text:list-item text:style-override="id1-3-2-1-1-3-6">
                <text:number>-</text:number>
                <text:p text:style-name="al">DSO-nummer: 2026072100949</text:p>
              </text:list-item>
              <text:list-item text:style-override="id1-3-2-1-1-3-7">
                <text:number>-</text:number>
                <text:p text:style-name="al">Ontvangstdatum: 21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15-01</meta:user-defined>
    <meta:user-defined meta:name="DCTERMS.abstract">Binnengekomen aanvraag omgevingsvergunning: Traject 10: tussen Kanaalweg-Oost 3 en 4 in Mariënberg, Traject 14: tussen Kanaalweg-Oost 86 en Broekdijk in Bruchterveld en Traject 19: aan de oostzijde van het kanaal tussen Kanaalweg-West 117 en 118 in Hardenberg, het realiseren van 3 steunbermen op tra</meta:user-defined>
    <dc:language>nl</dc:language>
    <meta:user-defined meta:name="OVERHEIDop.locatietype/OVERHEIDop.gebiedsmarkering">Punt</meta:user-defined>
    <meta:user-defined meta:name="DC.title">Binnengekomen aanvraag omgevingsvergunning: Traject 10: tussen Kanaalweg-Oost 3 en 4 in Mariënberg, Traject 14: tussen Kanaalweg-Oost 86 en Broekdijk in Bruchterveld en Traject 19: aan de oostzijde van het kanaal tussen Kanaalweg-West 117 en 118 in Hardenberg, het realiseren van 3 steunbermen op traject 10, 14 en 19 in kanaal Almelo-De Haandri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95</meta:user-defined>
    <meta:user-defined meta:name="OVERHEIDop.GmbID/DC.identifier">gmb-2026-396095</meta:user-defined>
    <meta:user-defined meta:name="OVERHEIDop.versieInformatie"/>
  </office:meta>
</office:document-meta>
</file>