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ter hoogte van Stobbeplasweg 7 in Slagharen, het vervangen van een betonnen duikerbrug voor een spirosol duiker gefundeerd op stalen damwand (technisch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ter hoogte van Stobbeplasweg 7 in Slagharen</text:p>
              </text:list-item>
              <text:list-item text:style-override="id1-3-2-1-1-3-2">
                <text:number>-</text:number>
                <text:p text:style-name="al">Omschrijving: het vervangen van een betonnen duikerbrug voor een spirosol duiker gefundeerd op stalen damwand (technisch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0969-01</text:p>
              </text:list-item>
              <text:list-item text:style-override="id1-3-2-1-1-3-7">
                <text:number>-</text:number>
                <text:p text:style-name="al">DSO-nummer: 2026052800579</text:p>
              </text:list-item>
              <text:list-item text:style-override="id1-3-2-1-1-3-8">
                <text:number>-</text:number>
                <text:p text:style-name="al">Uiterlijke besluitdatum: 3 septem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9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0969-01</meta:user-defined>
    <meta:user-defined meta:name="DCTERMS.abstract">Verlenging beslistermijn omgevingsvergunning: ter hoogte van Stobbeplasweg 7 in Slagharen, het vervangen van een betonnen duikerbrug voor een spirosol duiker gefundeerd op stalen damwand (technisch)</meta:user-defined>
    <dc:language>nl</dc:language>
    <meta:user-defined meta:name="OVERHEIDop.locatietype/OVERHEIDop.gebiedsmarkering">Punt</meta:user-defined>
    <meta:user-defined meta:name="DC.title">Verlenging beslistermijn omgevingsvergunning: ter hoogte van Stobbeplasweg 7 in Slagharen, het vervangen van een betonnen duikerbrug voor een spirosol duiker gefundeerd op stalen damwand (technisch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90</meta:user-defined>
    <meta:user-defined meta:name="OVERHEIDop.GmbID/DC.identifier">gmb-2026-396090</meta:user-defined>
    <meta:user-defined meta:name="OVERHEIDop.versieInformatie"/>
  </office:meta>
</office:document-meta>
</file>