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ortparklaan 10 1062Z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tijdelijk afwijken van het omgevingsplan voor het houden van het festival Parels van de Stad 2026 op 12 en 13 september 2026</text:p>
            <text:p text:style-name="common-al">Zaakadres: Sportparklaan 10 1062ZA Amsterdam</text:p>
            <text:p text:style-name="common-al">Datum ontvangst: 02-07-2026</text:p>
            <text:p text:style-name="common-al">Zaaknummer: Z2026-029354</text:p>
            <text:p text:style-name="common-al">DSO-nummer: 202607020183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0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9354</meta:user-defined>
    <meta:user-defined meta:name="DCTERMS.abstract">tijdelijk afwijken van het omgevingsplan voor het houden van het festival Parels van de Stad 2026 op 12 en 13 september 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portparklaan 10 1062ZA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81</meta:user-defined>
    <meta:user-defined meta:name="OVERHEIDop.GmbID/DC.identifier">gmb-2026-396081</meta:user-defined>
    <meta:user-defined meta:name="OVERHEIDop.versieInformatie"/>
  </office:meta>
</office:document-meta>
</file>