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Weverstraat 2, 5394 AE Oijen, Verzoeklocatie 20260716022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verstraat 2, 5394 AE Oijen, Verzoeklocatie 2026071602242</text:span>
          </text:p>
            <text:p text:style-name="common-al">
            <text:span text:style-name="nadrukvet">het verbinden van de woning met de garage 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320</text:span>
          </text:p>
            <text:p text:style-name="common-al">
            
          </text:p>
            <text:p text:style-name="common-al">Burgemeester en wethouders hebben op 16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60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2532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: Weverstraat 2, 5394 AE Oijen, Verzoeklocatie 2026071602242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75</meta:user-defined>
    <meta:user-defined meta:name="OVERHEIDop.GmbID/DC.identifier">gmb-2026-396075</meta:user-defined>
    <meta:user-defined meta:name="OVERHEIDop.versieInformatie"/>
  </office:meta>
</office:document-meta>
</file>