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Han Hollanderplein te Deventer (104436-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AVIOR voor het evenement Avior 10 jarig jubileum  plaatsvindend op 5 september 2026 in de sporthal van en op het buitenterrein achter de Scheg Han Hollanderplein te Deventer.</text:p>
            <text:p text:style-name="common-al">Inzage en het maken van bezwaar is mogelijk binnen zes weken na de datum van verzending van het besluit. Het besluit is verzonden op 19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04436-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60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Buurt</meta:user-defined>
    <meta:user-defined meta:name="DC.title">Evenementenvergunning, Han Hollanderplein te Deventer (104436-2026)</meta:user-defined>
    <meta:user-defined meta:name="DCTERMS.W3CDTF/DCTERMS.available">2026-08-21</meta:user-defined>
    <meta:user-defined meta:name="DCTERMS.W3CDTF/OVERHEIDop.jaargang">2026</meta:user-defined>
    <meta:user-defined meta:name="OVERHEIDop.publicationIssue">396051</meta:user-defined>
    <meta:user-defined meta:name="OVERHEIDop.GmbID/DC.identifier">gmb-2026-396051</meta:user-defined>
    <meta:user-defined meta:name="OVERHEIDop.versieInformatie"/>
  </office:meta>
</office:document-meta>
</file>